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Google Sans Text" svg:font-family="'Google Sans Text', sans-serif"/>
    <style:font-face style:name="OpenSymbol" svg:font-family="OpenSymbol"/>
    <style:font-face style:name="Times New Roman1" svg:font-family="'Times New Roman'" style:font-family-generic="roman"/>
    <style:font-face style:name="Arial2"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4" style:family="table">
      <style:table-properties style:width="7.7in" style:rel-width="100%" table:align="left"/>
    </style:style>
    <style:style style:name="Table4.A" style:family="table-column">
      <style:table-column-properties style:column-width="3.0667in" style:rel-column-width="4416*"/>
    </style:style>
    <style:style style:name="Table4.B" style:family="table-column">
      <style:table-column-properties style:column-width="2.7667in" style:rel-column-width="3984*"/>
    </style:style>
    <style:style style:name="Table4.C" style:family="table-column">
      <style:table-column-properties style:column-width="1.8667in" style:rel-column-width="2688*"/>
    </style:style>
    <style:style style:name="Table4.1" style:family="table-row">
      <style:table-row-properties fo:background-color="#f2f2f2">
        <style:background-image/>
      </style:table-row-properties>
    </style:style>
    <style:style style:name="Table4.A1" style:family="table-cell">
      <style:table-cell-properties style:vertical-align="middle" fo:padding="0.0417in" fo:border="0.0139in solid #808080"/>
    </style:style>
    <style:style style:name="Table4.A2" style:family="table-cell">
      <style:table-cell-properties style:vertical-align="middle" fo:padding="0.0417in" fo:border-left="0.0139in solid #808080" fo:border-right="none" fo:border-top="none" fo:border-bottom="0.0139in solid #808080"/>
    </style:style>
    <style:style style:name="Table4.C2" style:family="table-cell">
      <style:table-cell-properties style:vertical-align="middle" fo:padding="0.0417in" fo:border-left="0.0139in solid #808080" fo:border-right="0.0139in solid #808080" fo:border-top="none" fo:border-bottom="0.0139in solid #808080"/>
    </style:style>
    <style:style style:name="P1" style:family="paragraph" style:parent-style-name="Table_20_Contents">
      <style:paragraph-properties fo:margin-top="0in" fo:margin-bottom="0.1965in" fo:text-align="justify" style:justify-single-word="false" fo:background-color="#ffffff">
        <style:background-image/>
      </style:paragraph-properties>
      <style:text-properties fo:background-color="#ffffff"/>
    </style:style>
    <style:style style:name="P2" style:family="paragraph" style:parent-style-name="Standard">
      <style:text-properties fo:font-weight="bold" style:font-weight-asian="bold" style:font-weight-complex="bold"/>
    </style:style>
    <style:style style:name="P3" style:family="paragraph" style:parent-style-name="Standard">
      <style:paragraph-properties fo:text-align="justify" style:justify-single-word="false"/>
      <style:text-properties fo:font-weight="bold" style:font-weight-asian="bold" style:font-weight-complex="bold"/>
    </style:style>
    <style:style style:name="P4" style:family="paragraph" style:parent-style-name="Standard">
      <style:paragraph-properties fo:text-align="justify" style:justify-single-word="false"/>
    </style:style>
    <style:style style:name="P5" style:family="paragraph" style:parent-style-name="Standard">
      <style:text-properties fo:font-weight="normal" style:font-weight-asian="normal" style:font-weight-complex="normal"/>
    </style:style>
    <style:style style:name="P6" style:family="paragraph" style:parent-style-name="Standard">
      <style:text-properties style:text-underline-style="solid" style:text-underline-width="auto" style:text-underline-color="font-color" fo:font-weight="bold" style:font-weight-asian="bold" style:font-weight-complex="bold"/>
    </style:style>
    <style:style style:name="P7" style:family="paragraph" style:parent-style-name="Standard">
      <style:text-properties fo:color="#3333ff"/>
    </style:style>
    <style:style style:name="P8" style:family="paragraph" style:parent-style-name="Standard">
      <style:text-properties fo:color="#006600"/>
    </style:style>
    <style:style style:name="P9"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0" style:family="paragraph" style:parent-style-name="Standard">
      <style:paragraph-properties fo:text-align="justify" style:justify-single-word="false"/>
      <style:text-properties fo:color="#1f1f1f" style:font-name="Times New Roman" fo:font-size="12pt" style:font-size-asian="12pt" style:font-size-complex="12pt"/>
    </style:style>
    <style:style style:name="P11" style:family="paragraph" style:parent-style-name="Standard">
      <style:paragraph-properties fo:text-align="justify" style:justify-single-word="false"/>
      <style:text-properties fo:color="#1f1f1f"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2" style:family="paragraph" style:parent-style-name="Standard">
      <style:paragraph-properties fo:text-align="justify" style:justify-single-word="false"/>
      <style:text-properties fo:color="#1f1f1f" style:font-name="Times New Roman" fo:font-size="12pt" fo:font-weight="bold" style:font-size-asian="12pt" style:font-weight-asian="bold" style:font-size-complex="12pt" style:font-weight-complex="bold"/>
    </style:style>
    <style:style style:name="P13" style:family="paragraph" style:parent-style-name="Table_20_Heading">
      <style:paragraph-properties fo:text-align="start" style:justify-single-word="false" fo:background-color="#ffffff">
        <style:background-image/>
      </style:paragraph-properties>
      <style:text-properties fo:font-weight="bold" fo:background-color="#ffffff" style:font-weight-asian="bold" style:font-weight-complex="bold"/>
    </style:style>
    <style:style style:name="P14" style:family="paragraph" style:parent-style-name="Standard">
      <style:paragraph-properties fo:background-color="#ffffff">
        <style:background-image/>
      </style:paragraph-properties>
    </style:style>
    <style:style style:name="P15" style:family="paragraph" style:parent-style-name="Standard">
      <style:paragraph-properties fo:background-color="#ffffff">
        <style:background-image/>
      </style:paragraph-properties>
      <style:text-properties fo:color="#000000" fo:font-style="normal" style:text-underline-style="none" fo:font-weight="normal" fo:background-color="#ffffff" style:font-style-asian="normal" style:font-weight-asian="normal" style:font-style-complex="normal" style:font-weight-complex="normal"/>
    </style:style>
    <style:style style:name="P16" style:family="paragraph" style:parent-style-name="Standard">
      <style:paragraph-properties fo:background-color="#ffffff">
        <style:background-image/>
      </style:paragraph-properties>
      <style:text-properties fo:color="#000000" fo:font-style="normal" style:text-underline-style="none" fo:font-weight="bold" fo:background-color="#ffffff" style:font-style-asian="normal" style:font-weight-asian="bold" style:font-style-complex="normal" style:font-weight-complex="bold"/>
    </style:style>
    <style:style style:name="P17" style:family="paragraph" style:parent-style-name="Standard">
      <style:paragraph-properties fo:text-align="center" style:justify-single-word="false" fo:background-color="#ffffff">
        <style:background-image/>
      </style:paragraph-properties>
      <style:text-properties fo:color="#000000" fo:font-style="normal" style:text-underline-style="solid" style:text-underline-width="auto" style:text-underline-color="font-color" fo:font-weight="bold" fo:background-color="#ffffff" style:font-style-asian="normal" style:font-weight-asian="bold" style:font-style-complex="normal" style:font-weight-complex="bold"/>
    </style:style>
    <style:style style:name="P18" style:family="paragraph" style:parent-style-name="Standard">
      <style:paragraph-properties fo:background-color="#ffffff">
        <style:background-image/>
      </style:paragraph-properties>
      <style:text-properties fo:color="#000000" fo:font-style="italic" style:text-underline-style="none" fo:font-weight="normal" fo:background-color="#ffffff" style:font-style-asian="italic" style:font-weight-asian="normal" style:font-style-complex="italic" style:font-weight-complex="normal"/>
    </style:style>
    <style:style style:name="P19" style:family="paragraph" style:parent-style-name="Standard">
      <style:paragraph-properties fo:text-align="justify" style:justify-single-word="false" fo:background-color="#ffffff">
        <style:background-image/>
      </style:paragraph-properties>
      <style:text-properties fo:color="#000000" fo:font-style="italic" style:text-underline-style="none" fo:font-weight="normal" fo:background-color="#ffffff" style:font-style-asian="italic" style:font-weight-asian="normal" style:font-style-complex="italic" style:font-weight-complex="normal"/>
    </style:style>
    <style:style style:name="P20" style:family="paragraph" style:parent-style-name="Standard">
      <style:paragraph-properties fo:text-align="justify" style:justify-single-word="false" fo:background-color="#ffffff">
        <style:background-image/>
      </style:paragraph-properties>
    </style:style>
    <style:style style:name="P21" style:family="paragraph" style:parent-style-name="Standard">
      <style:paragraph-properties fo:text-align="center" style:justify-single-word="false" fo:background-color="#ffffff">
        <style:background-image/>
      </style:paragraph-properties>
      <style:text-properties fo:color="#1f1f1f" style:font-name="Times New Roman" fo:font-size="12pt" fo:font-style="normal" style:text-underline-style="solid" style:text-underline-width="auto" style:text-underline-color="font-color" fo:font-weight="bold" fo:background-color="#ffffff" style:font-size-asian="12pt" style:font-style-asian="normal" style:font-weight-asian="bold" style:font-size-complex="12pt" style:font-style-complex="normal" style:font-weight-complex="bold"/>
    </style:style>
    <style:style style:name="P22" style:family="paragraph" style:parent-style-name="Standard">
      <style:paragraph-properties fo:text-align="justify" style:justify-single-word="false" fo:background-color="#ffffff">
        <style:background-image/>
      </style:paragraph-properties>
      <style:text-properties fo:color="#1f1f1f" style:font-name="Times New Roman" fo:font-size="12pt" fo:font-style="italic" style:text-underline-style="none" fo:font-weight="normal" fo:background-color="#ffffff" style:font-size-asian="12pt" style:font-style-asian="italic" style:font-weight-asian="normal" style:font-size-complex="12pt" style:font-style-complex="italic" style:font-weight-complex="normal"/>
    </style:style>
    <style:style style:name="P23" style:family="paragraph" style:parent-style-name="Table_20_Contents">
      <style:paragraph-properties fo:background-color="#ffffff">
        <style:background-image/>
      </style:paragraph-properties>
    </style:style>
    <style:style style:name="P24" style:family="paragraph" style:parent-style-name="Table_20_Contents">
      <style:paragraph-properties fo:text-align="justify" style:justify-single-word="false" fo:background-color="#ffffff">
        <style:background-image/>
      </style:paragraph-properties>
    </style:style>
    <style:style style:name="P25" style:family="paragraph" style:parent-style-name="Table_20_Contents">
      <style:paragraph-properties fo:text-align="center" style:justify-single-word="false" fo:background-color="#ffffff">
        <style:background-image/>
      </style:paragraph-properties>
    </style:style>
    <style:style style:name="P26" style:family="paragraph" style:parent-style-name="Table_20_Contents">
      <style:paragraph-properties fo:text-align="start" style:justify-single-word="false" fo:background-color="#ffffff">
        <style:background-image/>
      </style:paragraph-properties>
    </style:style>
    <style:style style:name="P27" style:family="paragraph" style:parent-style-name="Table_20_Contents">
      <style:paragraph-properties fo:text-align="center" style:justify-single-word="false" fo:background-color="#ffffff">
        <style:background-image/>
      </style:paragraph-properties>
      <style:text-properties fo:background-color="#ffffff"/>
    </style:style>
    <style:style style:name="P28" style:family="paragraph" style:parent-style-name="Table_20_Contents">
      <style:paragraph-properties fo:text-align="start" style:justify-single-word="false" fo:background-color="#ffffff">
        <style:background-image/>
      </style:paragraph-properties>
      <style:text-properties fo:font-weight="bold" fo:background-color="#ffffff" style:font-weight-asian="bold" style:font-weight-complex="bold"/>
    </style:style>
    <style:style style:name="P29" style:family="paragraph" style:parent-style-name="Table_20_Contents">
      <style:paragraph-properties fo:text-align="center" style:justify-single-word="false" fo:background-color="#ffffff">
        <style:background-image/>
      </style:paragraph-properties>
      <style:text-properties fo:color="#3333ff" fo:background-color="#ffffff"/>
    </style:style>
    <style:style style:name="P30" style:family="paragraph" style:parent-style-name="Table_20_Contents">
      <style:paragraph-properties fo:text-align="end" style:justify-single-word="false" fo:background-color="#ffffff">
        <style:background-image/>
      </style:paragraph-properties>
      <style:text-properties fo:color="#3333ff" fo:background-color="#ffffff"/>
    </style:style>
    <style:style style:name="P31" style:family="paragraph" style:parent-style-name="Table_20_Contents">
      <style:paragraph-properties fo:text-align="justify" style:justify-single-word="false" fo:background-color="#ffffff">
        <style:background-image/>
      </style:paragraph-properties>
      <style:text-properties fo:color="#3333ff" fo:font-weight="bold" style:font-weight-asian="bold" style:font-weight-complex="bold"/>
    </style:style>
    <style:style style:name="P32" style:family="paragraph" style:parent-style-name="Table_20_Contents">
      <style:paragraph-properties fo:text-align="center" style:justify-single-word="false" fo:background-color="#ffffff">
        <style:background-image/>
      </style:paragraph-properties>
      <style:text-properties fo:color="#3333ff" fo:font-weight="normal" fo:background-color="#ffffff" style:font-weight-asian="normal" style:font-weight-complex="normal"/>
    </style:style>
    <style:style style:name="P33" style:family="paragraph" style:parent-style-name="Table_20_Contents">
      <style:paragraph-properties fo:background-color="#ffffff">
        <style:background-image/>
      </style:paragraph-properties>
      <style:text-properties fo:color="#006600" fo:background-color="#ffffff"/>
    </style:style>
    <style:style style:name="P34" style:family="paragraph" style:parent-style-name="Table_20_Contents">
      <style:paragraph-properties fo:text-align="end" style:justify-single-word="false" fo:background-color="#ffffff">
        <style:background-image/>
      </style:paragraph-properties>
      <style:text-properties fo:color="#006600" fo:background-color="#ffffff"/>
    </style:style>
    <style:style style:name="P35" style:family="paragraph" style:parent-style-name="Table_20_Contents">
      <style:paragraph-properties fo:text-align="center" style:justify-single-word="false" fo:background-color="#ffffff">
        <style:tab-stops>
          <style:tab-stop style:position="0.6083in"/>
        </style:tab-stops>
        <style:background-image/>
      </style:paragraph-properties>
      <style:text-properties fo:color="#006600" fo:background-color="#ffffff"/>
    </style:style>
    <style:style style:name="P36" style:family="paragraph" style:parent-style-name="Table_20_Contents">
      <style:paragraph-properties fo:text-align="justify" style:justify-single-word="false" fo:background-color="#ffffff">
        <style:background-image/>
      </style:paragraph-properties>
      <style:text-properties fo:color="#000000" fo:font-size="12pt" fo:font-style="normal" style:text-underline-style="none" fo:font-weight="normal" fo:background-color="#ffffff" style:font-style-asian="normal" style:font-weight-asian="normal" style:font-style-complex="normal" style:font-weight-complex="normal"/>
    </style:style>
    <style:style style:name="P37" style:family="paragraph" style:parent-style-name="Table_20_Contents">
      <style:paragraph-properties fo:text-align="justify" style:justify-single-word="false" fo:background-color="#ffffff">
        <style:background-image/>
      </style:paragraph-properties>
      <style:text-properties fo:color="#000000" fo:font-size="12pt" fo:font-style="normal" style:text-underline-style="none" fo:font-weight="bold" fo:background-color="#ffffff" style:font-style-asian="normal" style:font-weight-asian="bold" style:font-style-complex="normal" style:font-weight-complex="bold"/>
    </style:style>
    <style:style style:name="P38" style:family="paragraph" style:parent-style-name="Text_20_body">
      <style:paragraph-properties fo:margin-left="0in" fo:margin-right="0in" fo:margin-top="0in" fo:margin-bottom="0in" fo:line-height="114%" fo:text-align="justify" style:justify-single-word="false" fo:orphans="2" fo:widows="2" fo:text-indent="0in" style:auto-text-indent="false" fo:padding="0in" fo:border="none"/>
      <style:text-properties fo:color="#1f1f1f" style:font-name="Google Sans Text"/>
    </style:style>
    <style:style style:name="P39" style:family="paragraph" style:parent-style-name="Text_20_body">
      <style:paragraph-properties fo:margin-left="0in" fo:margin-right="0in" fo:margin-top="0in" fo:margin-bottom="0in" fo:line-height="114%" fo:orphans="2" fo:widows="2" fo:text-indent="0in" style:auto-text-indent="false" fo:padding="0in" fo:border="none"/>
      <style:text-properties fo:color="#1f1f1f" style:font-name="Times New Roman" fo:font-size="12pt" style:font-size-asian="12pt" style:font-size-complex="12pt"/>
    </style:style>
    <style:style style:name="P40" style:family="paragraph" style:parent-style-name="Text_20_body">
      <style:paragraph-properties fo:margin-left="0in" fo:margin-right="0in" fo:margin-top="0in" fo:margin-bottom="0in" fo:line-height="114%" fo:text-align="justify" style:justify-single-word="false" fo:orphans="2" fo:widows="2" fo:text-indent="0in" style:auto-text-indent="false" fo:padding="0in" fo:border="none"/>
      <style:text-properties fo:color="#1f1f1f" style:font-name="Times New Roman" fo:font-size="12pt" style:font-size-asian="12pt" style:font-size-complex="12pt"/>
    </style:style>
    <style:style style:name="P41" style:family="paragraph" style:parent-style-name="Text_20_body">
      <style:paragraph-properties fo:margin-left="0in" fo:margin-right="0in" fo:margin-top="0in" fo:margin-bottom="0in" fo:line-height="114%" fo:text-align="center" style:justify-single-word="false" fo:orphans="2" fo:widows="2" fo:text-indent="0in" style:auto-text-indent="false" fo:padding="0in" fo:border="none"/>
      <style:text-properties fo:color="#1f1f1f"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42" style:family="paragraph" style:parent-style-name="Text_20_body">
      <style:paragraph-properties fo:margin-left="0in" fo:margin-right="0in" fo:margin-top="0in" fo:margin-bottom="0in" fo:line-height="114%" fo:text-align="justify" style:justify-single-word="false" fo:orphans="2" fo:widows="2" fo:text-indent="0in" style:auto-text-indent="false" fo:padding="0in" fo:border="none"/>
      <style:text-properties fo:color="#1f1f1f" style:font-name="Times New Roman" fo:font-size="12pt" fo:font-weight="bold" style:font-size-asian="12pt" style:font-weight-asian="bold" style:font-size-complex="12pt" style:font-weight-complex="bold"/>
    </style:style>
    <style:style style:name="P43" style:family="paragraph" style:parent-style-name="Text_20_body">
      <style:paragraph-properties fo:margin-left="0in" fo:margin-right="0in" fo:margin-top="0in" fo:margin-bottom="0in" fo:line-height="114%" fo:text-align="justify" style:justify-single-word="false" fo:orphans="2" fo:widows="2" fo:text-indent="0in" style:auto-text-indent="false" fo:padding="0in" fo:border="none"/>
    </style:style>
    <style:style style:name="P44" style:family="paragraph" style:parent-style-name="Text_20_body">
      <style:paragraph-properties fo:margin-left="0in" fo:margin-right="0in" fo:margin-top="0in" fo:margin-bottom="0in" fo:line-height="114%" fo:text-align="justify" style:justify-single-word="false" fo:orphans="2" fo:widows="2" fo:text-indent="0in" style:auto-text-indent="false" fo:background-color="#ffffff" fo:padding="0in" fo:border="none">
        <style:background-image/>
      </style:paragraph-properties>
      <style:text-properties fo:color="#1f1f1f" style:font-name="Times New Roman" fo:font-size="12pt" style:font-size-asian="12pt" style:font-size-complex="12pt"/>
    </style:style>
    <style:style style:name="P45" style:family="paragraph" style:parent-style-name="Text_20_body">
      <style:paragraph-properties fo:margin-left="0in" fo:margin-right="0in" fo:margin-top="0in" fo:margin-bottom="0in" fo:line-height="114%" fo:orphans="2" fo:widows="2" fo:text-indent="0in" style:auto-text-indent="false" fo:background-color="#ffffff" fo:padding="0in" fo:border="none">
        <style:background-image/>
      </style:paragraph-properties>
      <style:text-properties fo:color="#1f1f1f" style:font-name="Times New Roman" fo:font-size="12pt" fo:background-color="#ffffff" style:font-size-asian="12pt" style:font-size-complex="12pt"/>
    </style:style>
    <style:style style:name="P46" style:family="paragraph" style:parent-style-name="Text_20_body">
      <style:paragraph-properties fo:margin-left="0in" fo:margin-right="0in" fo:margin-top="0in" fo:margin-bottom="0in" fo:line-height="114%" fo:orphans="2" fo:widows="2" fo:text-indent="0in" style:auto-text-indent="false" fo:background-color="#ffffff" fo:padding="0in" fo:border="none">
        <style:background-image/>
      </style:paragraph-properties>
      <style:text-properties fo:color="#000000" style:font-name="Times New Roman" fo:font-size="12pt" style:font-size-asian="12pt" style:font-size-complex="12pt"/>
    </style:style>
    <style:style style:name="P47" style:family="paragraph" style:parent-style-name="Standard">
      <style:paragraph-properties fo:margin-left="0in" fo:margin-right="0in" fo:margin-top="0in" fo:margin-bottom="0in" fo:line-height="114%" fo:text-align="center" style:justify-single-word="false" fo:orphans="2" fo:widows="2" fo:text-indent="0in" style:auto-text-indent="false" fo:background-color="#ffffff" fo:padding="0in" fo:border="none">
        <style:background-image/>
      </style:paragraph-properties>
      <style:text-properties fo:color="#1f1f1f" style:font-name="Times New Roman" fo:font-size="12pt" fo:font-style="normal" style:text-underline-style="solid" style:text-underline-width="auto" style:text-underline-color="font-color" fo:font-weight="bold" fo:background-color="#ffffff" style:font-size-asian="12pt" style:font-style-asian="normal" style:font-weight-asian="bold" style:font-size-complex="12pt" style:font-style-complex="normal" style:font-weight-complex="bold"/>
    </style:style>
    <style:style style:name="P48" style:family="paragraph" style:parent-style-name="Standard">
      <style:paragraph-properties fo:margin-left="0in" fo:margin-right="0in" fo:margin-top="0in" fo:margin-bottom="0in" fo:line-height="114%" fo:text-align="justify" style:justify-single-word="false" fo:orphans="2" fo:widows="2" fo:text-indent="0in" style:auto-text-indent="false" fo:background-color="#ffffff" fo:padding="0in" fo:border="none">
        <style:background-image/>
      </style:paragraph-properties>
      <style:text-properties fo:color="#1f1f1f" style:font-name="Times New Roman" fo:font-size="12pt" fo:font-style="italic" style:text-underline-style="none" fo:font-weight="normal" fo:background-color="#ffffff" style:font-size-asian="12pt" style:font-style-asian="italic" style:font-weight-asian="normal" style:font-size-complex="12pt" style:font-style-complex="italic" style:font-weight-complex="normal"/>
    </style:style>
    <style:style style:name="P49" style:family="paragraph" style:parent-style-name="Text_20_body">
      <style:paragraph-properties fo:margin-left="0in" fo:margin-right="0in" fo:margin-top="0in" fo:margin-bottom="0in" fo:line-height="114%" fo:orphans="2" fo:widows="2" fo:text-indent="0in" style:auto-text-indent="false" fo:background-color="#ffffff" style:border-line-width-bottom="0.0346in 0.0138in 0.0138in" fo:padding="0.0291in" fo:border-left="none" fo:border-right="none" fo:border-top="none" fo:border-bottom="0.0622in double #000000" style:join-border="false">
        <style:background-image/>
      </style:paragraph-properties>
      <style:text-properties fo:color="#000000" style:font-name="Times New Roman" fo:font-size="12pt" style:font-size-asian="12pt" style:font-size-complex="12pt"/>
    </style:style>
    <style:style style:name="P50" style:family="paragraph" style:parent-style-name="Text_20_body">
      <style:paragraph-properties fo:margin-left="0in" fo:margin-right="0in" fo:margin-top="0in" fo:margin-bottom="0in" fo:line-height="114%" fo:text-align="justify" style:justify-single-word="false" fo:orphans="2" fo:widows="2" fo:text-indent="0in" style:auto-text-indent="false" fo:background-color="#ffffff" style:border-line-width-bottom="0.0346in 0.0138in 0.0138in" fo:padding="0.0291in" fo:border-left="none" fo:border-right="none" fo:border-top="none" fo:border-bottom="0.0622in double #000000" style:join-border="false">
        <style:background-image/>
      </style:paragraph-properties>
      <style:text-properties fo:color="#1f1f1f" style:font-name="Times New Roman" fo:font-size="12pt" fo:font-weight="bold" style:font-size-asian="12pt" style:font-weight-asian="bold" style:font-size-complex="12pt" style:font-weight-complex="bold"/>
    </style:style>
    <style:style style:name="P51" style:family="paragraph" style:parent-style-name="Standard">
      <style:paragraph-properties fo:text-align="justify" style:justify-single-word="false"/>
      <style:text-properties fo:color="#1f1f1f" style:font-name="Times New Roman" fo:font-size="12pt" fo:font-weight="bold" style:font-size-asian="12pt" style:font-weight-asian="bold" style:font-size-complex="12pt" style:font-weight-complex="bold"/>
    </style:style>
    <style:style style:name="P52" style:family="paragraph" style:parent-style-name="Table_20_Contents">
      <style:paragraph-properties fo:margin-left="0in" fo:margin-right="0in" fo:margin-top="0in" fo:margin-bottom="0in" fo:line-height="114%" fo:text-align="justify" style:justify-single-word="false" fo:orphans="2" fo:widows="2" fo:text-indent="0in" style:auto-text-indent="false" fo:background-color="#ffffff" fo:padding="0in" fo:border="none">
        <style:background-image/>
      </style:paragraph-properties>
      <style:text-properties fo:color="#1f1f1f" style:font-name="Times New Roman" fo:font-size="12pt" style:font-size-asian="12pt" style:font-size-complex="12pt"/>
    </style:style>
    <style:style style:name="P53" style:family="paragraph" style:parent-style-name="Table_20_Contents">
      <style:paragraph-properties fo:margin-left="0in" fo:margin-right="0in" fo:margin-top="0in" fo:margin-bottom="0in" fo:line-height="114%" fo:text-align="justify" style:justify-single-word="false" fo:orphans="2" fo:widows="2" fo:text-indent="0in" style:auto-text-indent="false" fo:background-color="#ffffff" fo:padding="0in" fo:border="none">
        <style:tab-stops>
          <style:tab-stop style:position="1.3917in"/>
        </style:tab-stops>
        <style:background-image/>
      </style:paragraph-properties>
      <style:text-properties fo:color="#1f1f1f" style:font-name="Times New Roman" fo:font-size="12pt" style:font-size-asian="12pt" style:font-size-complex="12pt"/>
    </style:style>
    <style:style style:name="P54" style:family="paragraph" style:parent-style-name="Table_20_Contents">
      <style:paragraph-properties fo:margin-left="0in" fo:margin-right="0in" fo:margin-top="0in" fo:margin-bottom="0in" fo:line-height="114%" fo:text-align="justify" style:justify-single-word="false" fo:orphans="2" fo:widows="2" fo:text-indent="0in" style:auto-text-indent="false" fo:background-color="#ffffff" fo:padding="0in" fo:border="none">
        <style:background-image/>
      </style:paragraph-properties>
      <style:text-properties fo:color="#1f1f1f" style:font-name="Times New Roman" fo:font-size="12pt" fo:font-weight="bold" style:font-size-asian="12pt" style:font-weight-asian="bold" style:font-size-complex="12pt" style:font-weight-complex="bold"/>
    </style:style>
    <style:style style:name="P55" style:family="paragraph" style:parent-style-name="Table_20_Contents">
      <style:paragraph-properties fo:margin-left="0in" fo:margin-right="0in" fo:margin-top="0in" fo:margin-bottom="0in" fo:line-height="114%" fo:text-align="justify" style:justify-single-word="false" fo:orphans="2" fo:widows="2" fo:text-indent="0in" style:auto-text-indent="false" fo:background-color="#ffffff" fo:padding="0in" fo:border="none">
        <style:background-image/>
      </style:paragraph-properties>
      <style:text-properties fo:color="#1f1f1f" style:font-name="Times New Roman" fo:font-size="14pt" fo:font-weight="bold" style:font-size-asian="14pt" style:font-weight-asian="bold" style:font-size-complex="14pt" style:font-weight-complex="bold"/>
    </style:style>
    <style:style style:name="P56" style:family="paragraph" style:parent-style-name="Text_20_body">
      <style:paragraph-properties fo:margin-left="0in" fo:margin-right="0in" fo:margin-top="0in" fo:margin-bottom="0in" fo:line-height="114%" fo:text-align="justify" style:justify-single-word="false" fo:orphans="2" fo:widows="2" fo:text-indent="0in" style:auto-text-indent="false" fo:background-color="#ffffff" fo:padding="0in" fo:border="none">
        <style:background-image/>
      </style:paragraph-properties>
      <style:text-properties fo:color="#1f1f1f" style:font-name="Times New Roman" fo:font-size="12pt" style:font-size-asian="12pt" style:font-size-complex="12pt"/>
    </style:style>
    <style:style style:name="T1" style:family="text">
      <style:text-properties fo:font-style="italic" style:font-style-asian="italic" style:font-style-complex="italic"/>
    </style:style>
    <style:style style:name="T2"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3" style:family="text">
      <style:text-properties fo:font-style="italic" style:text-underline-style="solid" style:text-underline-width="auto" style:text-underline-color="font-color" style:font-style-asian="italic" style:font-style-complex="italic"/>
    </style:style>
    <style:style style:name="T4" style:family="text">
      <style:text-properties fo:font-style="italic" fo:font-weight="bold" style:font-style-asian="italic" style:font-weight-asian="bold" style:font-style-complex="italic" style:font-weight-complex="bold"/>
    </style:style>
    <style:style style:name="T5" style:family="text">
      <style:text-properties fo:font-style="italic" fo:font-weight="bold" fo:background-color="#ffffff" style:font-style-asian="italic" style:font-weight-asian="bold" style:font-style-complex="italic" style:font-weight-complex="bold"/>
    </style:style>
    <style:style style:name="T6" style:family="text">
      <style:text-properties fo:font-weight="bold" style:font-weight-asian="bold" style:font-weight-complex="bold"/>
    </style:style>
    <style:style style:name="T7" style:family="text">
      <style:text-properties fo:font-weight="bold" style:font-name-asian="Times New Roman1" style:font-weight-asian="bold" style:font-name-complex="Times New Roman1" style:font-weight-complex="bold"/>
    </style:style>
    <style:style style:name="T8" style:family="text">
      <style:text-properties fo:font-weight="bold" fo:background-color="#ffffff" style:font-weight-asian="bold" style:font-weight-complex="bold"/>
    </style:style>
    <style:style style:name="T9" style:family="text">
      <style:text-properties fo:color="#009900" fo:font-size="14pt" fo:font-style="normal" style:text-underline-style="none" fo:font-weight="normal" fo:background-color="#ffffff" style:font-style-asian="normal" style:font-weight-asian="normal" style:font-style-complex="normal" style:font-weight-complex="normal"/>
    </style:style>
    <style:style style:name="T10" style:family="text">
      <style:text-properties fo:color="#009900" fo:font-weight="bold" style:font-weight-asian="bold" style:font-weight-complex="bold"/>
    </style:style>
    <style:style style:name="T11" style:family="text">
      <style:text-properties fo:color="#ff3333" fo:font-style="italic" style:text-underline-style="solid" style:text-underline-width="auto" style:text-underline-color="font-color" fo:font-weight="bold" fo:background-color="#ffff00" style:font-style-asian="italic" style:font-weight-asian="bold" style:font-style-complex="italic" style:font-weight-complex="bold"/>
    </style:style>
    <style:style style:name="T12" style:family="text">
      <style:text-properties fo:color="#ff3333" fo:font-style="italic" fo:font-weight="bold" style:font-style-asian="italic" style:font-weight-asian="bold" style:font-style-complex="italic" style:font-weight-complex="bold"/>
    </style:style>
    <style:style style:name="T13" style:family="text">
      <style:text-properties fo:color="#ff3333" fo:font-weight="bold" style:font-weight-asian="bold" style:font-weight-complex="bold"/>
    </style:style>
    <style:style style:name="T14" style:family="text">
      <style:text-properties fo:color="#000000" fo:font-size="14pt" fo:font-style="italic" style:text-underline-style="none" fo:font-weight="bold" fo:background-color="#ffffff" style:font-style-asian="italic" style:font-weight-asian="bold" style:font-style-complex="italic" style:font-weight-complex="bold"/>
    </style:style>
    <style:style style:name="T15" style:family="text">
      <style:text-properties fo:color="#000000" fo:font-size="14pt" fo:font-style="italic" style:text-underline-style="none" fo:font-weight="normal" fo:background-color="#ffffff" style:font-style-asian="italic" style:font-weight-asian="normal" style:font-style-complex="italic" style:font-weight-complex="normal"/>
    </style:style>
    <style:style style:name="T16" style:family="text">
      <style:text-properties fo:color="#000000" fo:font-size="14pt" fo:font-style="normal" style:text-underline-style="none" fo:font-weight="normal" fo:background-color="#ffffff" style:font-style-asian="normal" style:font-weight-asian="normal" style:font-style-complex="normal" style:font-weight-complex="normal"/>
    </style:style>
    <style:style style:name="T17" style:family="text">
      <style:text-properties fo:color="#000000" fo:font-size="14pt" fo:font-style="normal" style:text-underline-style="none" fo:font-weight="bold" fo:background-color="#ffffff" style:font-style-asian="normal" style:font-weight-asian="bold" style:font-style-complex="normal" style:font-weight-complex="bold"/>
    </style:style>
    <style:style style:name="T18" style:family="text">
      <style:text-properties fo:color="#000000" fo:font-size="12pt"/>
    </style:style>
    <style:style style:name="T19" style:family="text">
      <style:text-properties fo:color="#000000" fo:font-size="12pt" fo:font-style="italic" style:text-underline-style="solid" style:text-underline-width="auto" style:text-underline-color="font-color" fo:font-weight="bold" fo:background-color="#ffffff" style:font-style-asian="italic" style:font-weight-asian="bold" style:font-style-complex="italic" style:font-weight-complex="bold"/>
    </style:style>
    <style:style style:name="T20" style:family="text">
      <style:text-properties fo:color="#000000" fo:font-size="12pt" fo:font-style="italic" style:text-underline-style="solid" style:text-underline-width="auto" style:text-underline-color="font-color" fo:font-weight="normal" fo:background-color="#ffffff" style:font-style-asian="italic" style:font-weight-asian="normal" style:font-style-complex="italic" style:font-weight-complex="normal"/>
    </style:style>
    <style:style style:name="T21" style:family="text">
      <style:text-properties fo:color="#000000" fo:font-size="12pt" fo:font-style="italic" style:text-underline-style="none" fo:font-weight="normal" fo:background-color="#ffffff" style:font-style-asian="italic" style:font-weight-asian="normal" style:font-style-complex="italic" style:font-weight-complex="normal"/>
    </style:style>
    <style:style style:name="T22" style:family="text">
      <style:text-properties fo:color="#000000" fo:font-size="12pt" fo:font-style="italic" style:text-underline-style="none" fo:font-weight="bold" fo:background-color="#ffffff" style:font-style-asian="italic" style:font-weight-asian="bold" style:font-style-complex="italic" style:font-weight-complex="bold"/>
    </style:style>
    <style:style style:name="T23" style:family="text">
      <style:text-properties fo:color="#000000" fo:font-size="12pt" style:text-underline-style="solid" style:text-underline-width="auto" style:text-underline-color="font-color"/>
    </style:style>
    <style:style style:name="T24" style:family="text">
      <style:text-properties fo:color="#000000" fo:font-size="12pt" fo:font-style="normal" style:text-underline-style="solid" style:text-underline-width="auto" style:text-underline-color="font-color" fo:font-weight="normal" fo:background-color="#ffffff" style:font-style-asian="normal" style:font-weight-asian="normal" style:font-style-complex="normal" style:font-weight-complex="normal"/>
    </style:style>
    <style:style style:name="T25" style:family="text">
      <style:text-properties fo:color="#000000" fo:font-size="12pt" fo:font-style="normal" style:text-underline-style="solid" style:text-underline-width="auto" style:text-underline-color="font-color" fo:font-weight="bold" fo:background-color="#ffffff" style:font-style-asian="normal" style:font-weight-asian="bold" style:font-style-complex="normal" style:font-weight-complex="bold"/>
    </style:style>
    <style:style style:name="T26" style:family="text">
      <style:text-properties fo:color="#000000" fo:font-size="12pt" fo:font-style="normal" style:text-underline-style="solid" style:text-underline-width="auto" style:text-underline-color="font-color" fo:font-weight="bold" style:font-style-asian="normal" style:font-weight-asian="bold" style:font-style-complex="normal" style:font-weight-complex="bold"/>
    </style:style>
    <style:style style:name="T27" style:family="text">
      <style:text-properties fo:color="#000000" fo:font-size="12pt" fo:font-style="normal" style:text-underline-style="none" fo:font-weight="normal" fo:background-color="#ffffff" style:font-style-asian="normal" style:font-weight-asian="normal" style:font-style-complex="normal" style:font-weight-complex="normal"/>
    </style:style>
    <style:style style:name="T28" style:family="text">
      <style:text-properties fo:color="#000000" fo:font-size="12pt" fo:font-style="normal" style:text-underline-style="none" fo:font-weight="bold" fo:background-color="#ffffff" style:font-style-asian="normal" style:font-weight-asian="bold" style:font-style-complex="normal" style:font-weight-complex="bold"/>
    </style:style>
    <style:style style:name="T29" style:family="text">
      <style:text-properties fo:color="#000000" fo:font-size="12pt" fo:background-color="#ffffff"/>
    </style:style>
    <style:style style:name="T30" style:family="text">
      <style:text-properties fo:color="#000000" fo:font-style="normal" style:text-underline-style="none" fo:font-weight="normal" fo:background-color="#ffffff" style:font-style-asian="normal" style:font-weight-asian="normal" style:font-style-complex="normal" style:font-weight-complex="normal"/>
    </style:style>
    <style:style style:name="T31" style:family="text">
      <style:text-properties fo:color="#000000" fo:font-style="normal" style:text-underline-style="none" fo:font-weight="bold" fo:background-color="#ffffff" style:font-style-asian="normal" style:font-weight-asian="bold" style:font-style-complex="normal" style:font-weight-complex="bold"/>
    </style:style>
    <style:style style:name="T32" style:family="text">
      <style:text-properties fo:color="#000000" fo:background-color="#ffffff"/>
    </style:style>
    <style:style style:name="T33" style:family="text">
      <style:text-properties fo:color="#000000" style:text-underline-style="solid" style:text-underline-width="auto" style:text-underline-color="font-color" fo:background-color="#ffffff"/>
    </style:style>
    <style:style style:name="T34" style:family="text">
      <style:text-properties fo:color="#000000" style:text-underline-style="none" fo:background-color="#ffffff"/>
    </style:style>
    <style:style style:name="T35" style:family="text">
      <style:text-properties fo:color="#000000" fo:font-weight="bold" fo:background-color="#ffffff" style:font-weight-asian="bold" style:font-weight-complex="bold"/>
    </style:style>
    <style:style style:name="T36" style:family="text">
      <style:text-properties fo:color="#000000" fo:font-style="italic" fo:background-color="#ffffff" style:font-style-asian="italic" style:font-style-complex="italic"/>
    </style:style>
    <style:style style:name="T37" style:family="text">
      <style:text-properties fo:color="#ff0000" fo:font-size="18pt" fo:font-style="normal" style:text-underline-style="solid" style:text-underline-width="auto" style:text-underline-color="font-color" fo:font-weight="bold" fo:background-color="#ffffff" style:font-style-asian="normal" style:font-weight-asian="bold" style:font-style-complex="normal" style:font-weight-complex="bold"/>
    </style:style>
    <style:style style:name="T38" style:family="text">
      <style:text-properties fo:color="#ff0000" fo:font-size="14pt" fo:font-style="normal" style:text-underline-style="none" fo:font-weight="normal" fo:background-color="#ffffff" style:font-style-asian="normal" style:font-weight-asian="normal" style:font-style-complex="normal" style:font-weight-complex="normal"/>
    </style:style>
    <style:style style:name="T39" style:family="text">
      <style:text-properties fo:color="#ff0000" fo:font-size="14pt" fo:font-style="normal" style:text-underline-style="none" fo:font-weight="bold" fo:background-color="#ffffff" style:font-style-asian="normal" style:font-weight-asian="bold" style:font-style-complex="normal" style:font-weight-complex="bold"/>
    </style:style>
    <style:style style:name="T40" style:family="text">
      <style:text-properties fo:font-weight="normal" style:font-weight-asian="normal" style:font-weight-complex="normal"/>
    </style:style>
    <style:style style:name="T41" style:family="text">
      <style:text-properties style:text-underline-style="solid" style:text-underline-width="auto" style:text-underline-color="font-color"/>
    </style:style>
    <style:style style:name="T42" style:family="text">
      <style:text-properties style:text-underline-style="solid" style:text-underline-width="auto" style:text-underline-color="font-color" fo:font-weight="bold" style:font-weight-asian="bold" style:font-weight-complex="bold"/>
    </style:style>
    <style:style style:name="T43" style:family="text">
      <style:text-properties style:text-underline-style="solid" style:text-underline-width="auto" style:text-underline-color="font-color" fo:font-weight="bold" style:font-name-asian="Times New Roman1" style:font-weight-asian="bold" style:font-name-complex="Times New Roman1" style:font-weight-complex="bold"/>
    </style:style>
    <style:style style:name="T44" style:family="text">
      <style:text-properties style:text-underline-style="solid" style:text-underline-width="auto" style:text-underline-color="font-color" fo:font-weight="bold" fo:background-color="#ffffff" style:font-weight-asian="bold" style:font-weight-complex="bold"/>
    </style:style>
    <style:style style:name="T45" style:family="text">
      <style:text-properties fo:font-size="12pt" fo:font-style="normal" style:text-underline-style="none" fo:background-color="#ffffff" style:font-style-asian="normal" style:font-style-complex="normal"/>
    </style:style>
    <style:style style:name="T46" style:family="text">
      <style:text-properties fo:color="#3333ff" fo:background-color="#ffffff"/>
    </style:style>
    <style:style style:name="T47" style:family="text">
      <style:text-properties fo:color="#006600" fo:font-weight="bold" style:font-weight-asian="bold" style:font-weight-complex="bold"/>
    </style:style>
    <style:style style:name="T48" style:family="text">
      <style:text-properties style:font-name="Times New Roman" fo:font-size="12pt" style:font-size-asian="12pt" style:font-size-complex="12pt"/>
    </style:style>
    <style:style style:name="T49" style:family="text">
      <style:text-properties style:font-name="Times New Roman" fo:font-size="12pt" fo:font-weight="bold" style:font-size-asian="12pt" style:font-weight-asian="bold" style:font-size-complex="12pt" style:font-weight-complex="bold"/>
    </style:style>
    <style:style style:name="T50" style:family="text">
      <style:text-properties style:font-name-asian="Times New Roman1" style:font-name-complex="Times New Roman1"/>
    </style:style>
    <style:style style:name="T51" style:family="text">
      <style:text-properties fo:color="#1f1f1f"/>
    </style:style>
    <style:style style:name="T52" style:family="text">
      <style:text-properties fo:color="#1f1f1f" style:font-name="Times New Roman" fo:font-size="12pt" style:font-size-asian="12pt" style:font-size-complex="12pt"/>
    </style:style>
    <style:style style:name="T53" style:family="text">
      <style:text-properties fo:color="#1f1f1f" style:font-name="Times New Roman" fo:font-size="12pt" fo:font-weight="bold" style:font-size-asian="12pt" style:font-weight-asian="bold" style:font-size-complex="12pt" style:font-weight-complex="bold"/>
    </style:style>
    <style:style style:name="T54" style:family="text">
      <style:text-properties fo:color="#1f1f1f" style:font-name="Times New Roman" fo:font-size="12pt" fo:font-style="italic" fo:font-weight="bold" style:font-size-asian="12pt" style:font-style-asian="italic" style:font-weight-asian="bold" style:font-size-complex="12pt" style:font-style-complex="italic" style:font-weight-complex="bold"/>
    </style:style>
    <style:style style:name="T55" style:family="text">
      <style:text-properties fo:color="#1f1f1f"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T56" style:family="text">
      <style:text-properties fo:color="#1f1f1f" style:text-position="super 58%" style:font-name="Times New Roman" fo:font-size="12pt" style:font-size-asian="12pt" style:font-size-complex="12pt"/>
    </style:style>
    <style:style style:name="T57" style:family="text">
      <style:text-properties fo:color="#1f1f1f" fo:font-style="italic"/>
    </style:style>
    <style:style style:name="T58" style:family="text">
      <style:text-properties fo:background-color="#ffffff"/>
    </style:style>
    <style:style style:name="Sect1" style:family="section">
      <style:section-properties style:writing-mode="lr-tb" fo:margin-left="0in" fo:margin-right="0in" style:editable="false">
        <style:columns fo:column-count="1" fo:column-gap="0in"/>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5"><text:span text:style-name="Strong_20_Emphasis"><text:span text:style-name="T37">MASTER <text:s/>MULTIMEDIA <text:s/>&amp; <text:s/>TELEMETRY <text:s/>DOSSIER</text:span></text:span></text:p>
      <text:p text:style-name="P25"><text:span text:style-name="Strong_20_Emphasis"><text:span text:style-name="T14">For:</text:span></text:span><text:span text:style-name="Strong_20_Emphasis"><text:span text:style-name="T16"> Live Call-in to OPEN LINE LIVE program (MOODY RADIO), on </text:span></text:span><text:span text:style-name="Strong_20_Emphasis"><text:span text:style-name="T17">Sat. 22 Aug. 2026</text:span></text:span></text:p>
      <text:p text:style-name="P24"><text:span text:style-name="Strong_20_Emphasis"><text:span text:style-name="T9"/></text:span></text:p>
      <text:p text:style-name="P26"><text:span text:style-name="Strong_20_Emphasis"><text:span text:style-name="T17">Author:</text:span></text:span><text:span text:style-name="Strong_20_Emphasis"><text:span text:style-name="T16"> Gordon Wayne Watts (Plant City, FL)</text:span></text:span></text:p>
      <text:p text:style-name="P26"><text:span text:style-name="Strong_20_Emphasis"><text:span text:style-name="T16">A.S. UNITED ELECTRONICS INSTITUTE, Valedictorian</text:span></text:span></text:p>
      <text:p text:style-name="P26"><text:span text:style-name="Strong_20_Emphasis"><text:span text:style-name="T16">B.S. THE FLORIDA STATE UNIVERSITY, Double Major with honours</text:span></text:span></text:p>
      <text:p text:style-name="P26"><text:span text:style-name="Strong_20_Emphasis"><text:span text:style-name="T16">( <text:s/></text:span></text:span><text:a xlink:type="simple" xlink:href="https://GordonWatts.com/education" office:target-frame-name="_blank" xlink:show="new" text:style-name="Internet_20_link" text:visited-style-name="Visited_20_Internet_20_Link"><text:span text:style-name="Strong_20_Emphasis">GordonWatts.com/education</text:span></text:a><text:span text:style-name="Strong_20_Emphasis"><text:span text:style-name="T16"> <text:s/>/ <text:s text:c="2"/></text:span></text:span><text:a xlink:type="simple" xlink:href="http://GordonWayneWatts.com/education" office:target-frame-name="_blank" xlink:show="new" text:style-name="Internet_20_link" text:visited-style-name="Visited_20_Internet_20_Link"><text:span text:style-name="Strong_20_Emphasis">GordonWayneWatts.com/education</text:span></text:a><text:span text:style-name="Strong_20_Emphasis"><text:span text:style-name="T16"> <text:s/>)</text:span></text:span></text:p>
      <text:p text:style-name="P26"><text:span text:style-name="Strong_20_Emphasis"><text:span text:style-name="T16">Editor-in-Chief, </text:span></text:span><text:span text:style-name="Strong_20_Emphasis"><text:span text:style-name="T15">THE REGISTER</text:span></text:span><text:span text:style-name="Strong_20_Emphasis"><text:span text:style-name="T16"> ( </text:span></text:span><text:a xlink:type="simple" xlink:href="https://GordonWatts.com/" office:target-frame-name="_blank" xlink:show="new" text:style-name="Internet_20_link" text:visited-style-name="Visited_20_Internet_20_Link"><text:span text:style-name="Strong_20_Emphasis">GordonWatts.com</text:span></text:a><text:span text:style-name="Strong_20_Emphasis"><text:span text:style-name="T16"> / </text:span></text:span><text:a xlink:type="simple" xlink:href="https://GordonWayneWatts.com/" office:target-frame-name="_blank" xlink:show="new" text:style-name="Internet_20_link" text:visited-style-name="Visited_20_Internet_20_Link"><text:span text:style-name="Strong_20_Emphasis">GordonWayneWatts.com</text:span></text:a><text:span text:style-name="Strong_20_Emphasis"><text:span text:style-name="T16"> )</text:span></text:span></text:p>
      <text:p text:style-name="P26"><text:span text:style-name="Strong_20_Emphasis"><text:span text:style-name="T16">National Director, </text:span></text:span><text:span text:style-name="Strong_20_Emphasis"><text:span text:style-name="T17">CONTRACT WITH AMERICA: PART II®</text:span></text:span><text:span text:style-name="Strong_20_Emphasis"><text:span text:style-name="T16"> ( </text:span></text:span><text:a xlink:type="simple" xlink:href="https://ContractWithAmerica2.com/" office:target-frame-name="_blank" xlink:show="new" text:style-name="Internet_20_link" text:visited-style-name="Visited_20_Internet_20_Link"><text:span text:style-name="Strong_20_Emphasis">ContractWithAmerica2.com</text:span></text:a><text:span text:style-name="Strong_20_Emphasis"><text:span text:style-name="T16"> )</text:span></text:span></text:p>
      <text:p text:style-name="P26"><text:span text:style-name="Strong_20_Emphasis"><text:span text:style-name="T17">Publication Date:</text:span></text:span><text:span text:style-name="Strong_20_Emphasis"><text:span text:style-name="T16"> Wednesday, 9 September 2026<text:tab/></text:span></text:span><text:span text:style-name="Strong_20_Emphasis"><text:span text:style-name="T17">–<text:tab/>10:11 <text:s/>A.M. <text:s/>(EDT)</text:span></text:span></text:p>
      <text:p text:style-name="P24"><text:span text:style-name="Strong_20_Emphasis"><text:span text:style-name="T38"/></text:span></text:p>
      <text:p text:style-name="P24"><text:span text:style-name="Strong_20_Emphasis"><text:span text:style-name="T39">** SUMMARY: Stereo Audio Logs, Email PDF, and 3-Program Caller Length Telemetry</text:span></text:span><text:span text:style-name="T31"> |</text:span><text:span text:style-name="T30"> </text:span><text:span text:style-name="T27">Definitive archival record for August 22, 2026, combining a “Fair Use” STEREO audio cut (LEFT: Radio / RIGHT: Caller), official electronic correspondence, and comparative runtime metrics across three broadcast segments, to examine the claims by call-screener, Lisa Jempty, to caller, Gordon Wayne Watts, that his calls were “too long.” </text:span><text:span text:style-name="T21">[</text:span><text:span text:style-name="T22">Editor's Note:</text:span><text:span text:style-name="T21"> Jempty should </text:span><text:span text:style-name="T20">not</text:span><text:span text:style-name="T21"> be blamed if she's discovered to be lying about Watts, as she's merely a call-screener, uninitiated to the genuine truth/facts, and only following orders – probably by regular OLL show host, Dr. Michael Rydelnik – but, if false, this is </text:span><text:span text:style-name="T22">Biblically &amp; Scripturally </text:span><text:span text:style-name="T21">“bearing false witness,” so – while this term, “lying,” may seem “offensive” to some, as The Gospel is often an offense to those who do wrong the term “lying” = “bear false witness,” and thus </text:span><text:span text:style-name="T19">Scripturally sound</text:span><text:span text:style-name="T22">. </text:span><text:span text:style-name="T19">PROOF</text:span><text:span text:style-name="T22">: Rom. 9:33, 16:17 ; Jas. 2:10, 3:2 ; I Pet. 2:8 ; Cf.: Matt. 11:6, 13:57, 15:12, 24:10 ; John 6:61 ; I Cor. 10:32 ; II Cor. 11:7]</text:span></text:p>
      <text:p text:style-name="P36"/>
      <text:p text:style-name="P24"><text:span text:style-name="T28">** CONTEXT:</text:span><text:span text:style-name="T27"> Caller, Gordon Wayne Watts (Plant City, FL / WKES 91.1 FM), who has only had </text:span><text:span text:style-name="T25">one</text:span><text:span text:style-name="T27"> on-air call-in to OPEN LINE LIVE in recent memory (his 5-16-2026 call to OLL, when Dr. Mike Fabarez was guest-hosting) within </text:span><text:span text:style-name="T28">the last ten (10) years,</text:span><text:span text:style-name="T27"> and thus </text:span><text:span text:style-name="T25">not</text:span><text:span text:style-name="T24"> a frequent caller</text:span><text:span text:style-name="T27"> (even when counting a few call-in's where he was told his question </text:span><text:span text:style-name="T22">was</text:span><text:span text:style-name="T27"> too difficult and/or </text:span><text:span text:style-name="T22">not acceptable, for reasons unknown,</text:span><text:span text:style-name="T27"> and not put on-air), called in to OLL with a short end-times question </text:span><text:span text:style-name="T21">(“First, if there is a publicly announced 7-year peace treaty (Daniel 9:27), wouldn't people be able to count down the exact timeline,destroying the idea of 'imminence'? Second, wouldn't the sudden vanishing of millions of people in a Rapture cause global panic, completely destroying the 'peace and safety' mentioned in 1 Thess 5:3?”),</text:span><text:span text:style-name="T27"> which – for convenience to OLL producers – he'd also emailed OLL's mailbag the prior week (Sun, Aug 16, 2026 at 8:30 AM – see data table below). Call-screener, Lisa Jempty, told Watts that she could not put him on-air, allegedly, because his prior call-in's were </text:span><text:span text:style-name="T28">“too long,” </text:span><text:span text:style-name="T22">not because of question difficulty.</text:span></text:p>
      <text:p text:style-name="P37"/>
      <text:p text:style-name="P24"><text:span text:style-name="T28">** CLAIM:</text:span><text:span text:style-name="T27"> Caller is not allowed on-air because his prior call-in's are </text:span><text:span text:style-name="T28">“too long,” not because of question difficulty.</text:span></text:p>
      <text:p text:style-name="P36"/>
      <text:p text:style-name="P24"><text:span text:style-name="T28">** THEORY:</text:span><text:span text:style-name="T27"> This claim seems </text:span><text:span text:style-name="T24">false</text:span><text:span text:style-name="T27">, based on objective data (Christians must not “bear false witness,” but rather “seek Truth,” so we investigate this properly to honour Sovereign King Jesus and clear Scriptural truth standards).</text:span></text:p>
      <text:p text:style-name="P36"/>
      <text:p text:style-name="P24"><text:span text:style-name="T28">** METHODS and MATERIALS:</text:span><text:span text:style-name="T27"> The claim about Watts being “too long” compares his “one any only” genuine on-air call (5/16/26) with </text:span><text:span text:style-name="T24">all</text:span><text:span text:style-name="T27"> the other callers in both that show (5/16/26) and those immediately before/after (5/9/26, and 5/30/26, but skipping 5/23/26, because this show was an “all mailbag” show with no live callers).<text:line-break/></text:span></text:p>
      <text:p text:style-name="P15"><text:span text:style-name="T6">** </text:span><text:span text:style-name="T11">RESULTS</text:span><text:span text:style-name="T2">:</text:span> For the reasons outlined below, the screener's claims were found to be <text:span text:style-name="T42">false</text:span> on <text:span text:style-name="T1">multiple</text:span> fronts.</text:p>
      <text:p text:style-name="P16"/>
      <text:p text:style-name="P15"><text:span text:style-name="T6">** RAW DATA:</text:span> Audio taken from official MOODY AUDIO sources, and reviewed here, but audio files reviewed were not published due to copyright prohibitions. For confirmation, see official Moody Audio website.</text:p>
      <text:p text:style-name="P16"/>
      <text:p text:style-name="P17">Page 1 of 8</text:p>
      <text:p text:style-name="P18"><text:soft-page-break/>Master Multimedia &amp; Telemetry Dossier for 8/22/26 OLL call-in / Author: Gordon Wayne Watts, Tue., 8 Sept 2026</text:p>
      <text:p text:style-name="P16"/>
      <text:p text:style-name="P16"/>
      <text:p text:style-name="P6">Data table for selected shows before <text:span text:style-name="T1">and</text:span> after my call-in to examine data objectively, for the following dates:</text:p>
      <text:p text:style-name="P5">** OPEN LINE LIVE Sat. 5/9/2026 (Host, Dr. Michael Rydelnik) &lt;&lt; <text:span text:style-name="T10">USED</text:span> (Live call in show)</text:p>
      <text:p text:style-name="P5">** OPEN LINE LIVE Sat. 5/16/2026 (Guest Host, Dr. Mike Fabarez) &lt;&lt; <text:span text:style-name="T10">USED</text:span> (Live call in show)</text:p>
      <text:p text:style-name="P5">** OPEN LINE LIVE Sat. 5/23/2026 (Host, Dr. Michael Rydelnik) &lt;&lt; <text:span text:style-name="T12">NOT USED</text:span> (Mailbag segment)</text:p>
      <text:p text:style-name="P15">** OPEN LINE LIVE Sat. 5/30/2026 (Host, Dr. Michael Rydelnik) &lt;&lt; <text:span text:style-name="T10">USED</text:span> (Live call in show)</text:p>
      <text:p text:style-name="P14"><text:span text:style-name="Strong_20_Emphasis"><text:span text:style-name="T29"/></text:span></text:p>
      <text:p text:style-name="P20"><text:span text:style-name="Strong_20_Emphasis"><text:span text:style-name="T29"/></text:span></text:p>
      <table:table table:name="Table4" table:style-name="Table4">
        <table:table-column table:style-name="Table4.A"/>
        <table:table-column table:style-name="Table4.B"/>
        <table:table-column table:style-name="Table4.C"/>
        <table:table-row table:style-name="Table4.1">
          <table:table-cell table:style-name="Table4.A1" table:number-columns-spanned="3" office:value-type="string">
            <text:p text:style-name="P27"><text:span text:style-name="Strong_20_Emphasis"><text:span text:style-name="T23">Program <text:s/>Caller <text:s/>Length <text:s/>Comparison <text:s/>Table <text:s/>for <text:s/>Selected <text:s/>Calls <text:s/>(top <text:s/>5) <text:s/>for <text:s/>context</text:span></text:span></text:p>
          </table:table-cell>
          <table:covered-table-cell/>
          <table:covered-table-cell/>
        </table:table-row>
        <table:table-row table:style-name="Table4.1">
          <table:table-cell table:style-name="Table4.A2" office:value-type="string">
            <text:p text:style-name="P28">Caller / Segment Topic</text:p>
          </table:table-cell>
          <table:table-cell table:style-name="Table4.A2" office:value-type="string">
            <text:p text:style-name="P28">OLL Broadcast Date,</text:p>
            <text:p text:style-name="P28">Hour (Timestamp)</text:p>
          </table:table-cell>
          <table:table-cell table:style-name="Table4.C2" office:value-type="string">
            <text:p text:style-name="P13">Verified Caller Duration</text:p>
            <text:p text:style-name="P13">Order:</text:p>
            <text:p text:style-name="P13">Longest to Shortest</text:p>
          </table:table-cell>
        </table:table-row>
        <table:table-row>
          <table:table-cell table:style-name="Table4.A2" office:value-type="string">
            <text:p text:style-name="P23"><text:span text:style-name="Strong_20_Emphasis"><text:span text:style-name="T46">Samantha in Franklin, TN</text:span></text:span><text:span text:style-name="T46"> (Security of Salvation)</text:span></text:p>
          </table:table-cell>
          <table:table-cell table:style-name="Table4.A2" office:value-type="string">
            <text:p text:style-name="P29"><text:span text:style-name="T6">5/9/26, Hour 2</text:span> (00:57 – 09:38)</text:p>
          </table:table-cell>
          <table:table-cell table:style-name="Table4.C2" office:value-type="string">
            <text:p text:style-name="P30">8 minutes, 41 seconds</text:p>
          </table:table-cell>
        </table:table-row>
        <table:table-row>
          <table:table-cell table:style-name="Table4.A2" office:value-type="string">
            <text:p text:style-name="P23"><text:span text:style-name="Strong_20_Emphasis"><text:span text:style-name="T46">Julie in Lake Wales, FL</text:span></text:span><text:span text:style-name="T46"> (Jewish Blessings Today)</text:span></text:p>
          </table:table-cell>
          <table:table-cell table:style-name="Table4.A2" office:value-type="string">
            <text:p text:style-name="P29"><text:span text:style-name="T6">5/9/26, Hour 1</text:span> (38:09 – 46:23)</text:p>
          </table:table-cell>
          <table:table-cell table:style-name="Table4.C2" office:value-type="string">
            <text:p text:style-name="P30">8 minutes, 14 seconds</text:p>
          </table:table-cell>
        </table:table-row>
        <table:table-row>
          <table:table-cell table:style-name="Table4.A2" office:value-type="string">
            <text:p text:style-name="P23"><text:span text:style-name="Strong_20_Emphasis"><text:span text:style-name="T46">Hammah in Terrytown, FL</text:span></text:span><text:span text:style-name="T46"> (Tribulation Rapture Question)</text:span></text:p>
          </table:table-cell>
          <table:table-cell table:style-name="Table4.A2" office:value-type="string">
            <text:p text:style-name="P29"><text:span text:style-name="T6">5/9/26, Hour 2</text:span> (12:40 – 18:18)</text:p>
          </table:table-cell>
          <table:table-cell table:style-name="Table4.C2" office:value-type="string">
            <text:p text:style-name="P30">7 minutes, 38 seconds</text:p>
          </table:table-cell>
        </table:table-row>
        <table:table-row>
          <table:table-cell table:style-name="Table4.A2" office:value-type="string">
            <text:p text:style-name="P33"><text:span text:style-name="T6">Gordon in Plant City, FL</text:span> (Linguistic exegesis of Heb. 9:27)</text:p>
          </table:table-cell>
          <table:table-cell table:style-name="Table4.A2" office:value-type="string">
            <text:p text:style-name="P35"><text:span text:style-name="T6">5/16/26, Hour 1</text:span> (03:21 – 10:50)</text:p>
          </table:table-cell>
          <table:table-cell table:style-name="Table4.C2" office:value-type="string">
            <text:p text:style-name="P34">7 minutes, 29 seconds</text:p>
          </table:table-cell>
        </table:table-row>
        <table:table-row>
          <table:table-cell table:style-name="Table4.A2" office:value-type="string">
            <text:p text:style-name="P23"><text:span text:style-name="Strong_20_Emphasis"><text:span text:style-name="T46">Tony in Chicago, IL</text:span></text:span><text:span text:style-name="T46"> (Attending Muslim Wedding)</text:span></text:p>
          </table:table-cell>
          <table:table-cell table:style-name="Table4.A2" office:value-type="string">
            <text:p text:style-name="P32"><text:span text:style-name="T6">5/9/26, Hour 1</text:span> (18:40 – 25:50)</text:p>
          </table:table-cell>
          <table:table-cell table:style-name="Table4.C2" office:value-type="string">
            <text:p text:style-name="P30">7 minutes, 10 seconds</text:p>
          </table:table-cell>
        </table:table-row>
      </table:table>
      <text:p text:style-name="P1"><text:span text:style-name="Emphasis"><text:span text:style-name="T18"/></text:span></text:p>
      <text:p text:style-name="P27"><text:span text:style-name="Strong_20_Emphasis"><text:span text:style-name="T26">Program Caller <text:s/>Length <text:s/>Metrics <text:s/>Table</text:span></text:span><text:span text:style-name="Emphasis"><text:span text:style-name="T26"> – Un-redacted</text:span></text:span><text:span text:style-name="Strong_20_Emphasis"><text:span text:style-name="T26"> <text:s/>Data <text:s/>for Verification</text:span></text:span></text:p>
      <text:p text:style-name="P14"/>
      <text:p text:style-name="P2">* OPEN LINE LIVE Sat. 5/9/2026, Host, Dr. Michael Rydelnik, “Straight from Scriptures”: HOUR 1</text:p>
      <text:p text:style-name="Standard"/>
      <text:p text:style-name="Standard">00:00 – INTRO – 07:32<text:tab/>(Length: 7:32)</text:p>
      <text:p text:style-name="Standard">07:32 – Lois in GA (meaning of word 'day' in Scripture) – 13:28<text:tab/>(Length: 5:56)</text:p>
      <text:p text:style-name="Standard">13:28 – PROMO (Hitler's Cross, by Dr. Erwin Lutzer) – 16:04<text:tab/>(Length: 2:36)</text:p>
      <text:p text:style-name="Standard">16:04 – Susan in GA (How old was Jacob when he deceived Isaac re blessing?) – 18:40<text:tab/>(Length:2:36)</text:p>
      <text:p text:style-name="P7">18:40 – <text:span text:style-name="T6">Tony in Chicago, IL (Is attending a Muslim wedding a sin?)</text:span> – 25:50 <text:tab/>(Length: 7:10)</text:p>
      <text:p text:style-name="Standard">25:50 – Mailbag questions – 36:55<text:tab/>(Length: 11:05)</text:p>
      <text:p text:style-name="Standard">36:55 – PROMO (Chosen People Ministries book: The Land and the People) – 38:09<text:tab/>(Length: 1:14)</text:p>
      <text:p text:style-name="P7">38:09 – <text:span text:style-name="T6">Julie in Lake Wales, FL (Are Jewish people still blessed today?)</text:span> – 46:23<text:tab/><text:tab/>(Length: 8:14)</text:p>
      <text:p text:style-name="Standard">46:23 – EXTRO – 46:50<text:tab/>(Length: 0:27)</text:p>
      <text:p text:style-name="Standard"/>
      <text:p text:style-name="P2">* OPEN LINE LIVE Sat. 5/9/2026, Host, Dr. Michael Rydelnik, “Searching for Answers”: HOUR 2</text:p>
      <text:p text:style-name="Standard"/>
      <text:p text:style-name="Standard">00:00 – INTRO – 00:57<text:tab/>(Length: 0:57)</text:p>
      <text:p text:style-name="P7">00:57 – <text:span text:style-name="T6">Samantha in Franklin, TN (Security of Salvation vs Parable of Sower/Soils/Seeds)</text:span> – 09:38 (Length: 8:41)</text:p>
      <text:p text:style-name="Standard">09:38 – PROMO (Hitler's Cross, by Dr. Erwin Lutzer) – 12:40 <text:tab/>(Length: 3:02)</text:p>
      <text:p text:style-name="P7">12:40 – <text:span text:style-name="T6">Hammah in Terrytown, FL (Do unsaved parents' kids get raptured in Tribulation?)</text:span> – 18:18 (Length: 7:38)</text:p>
      <text:p text:style-name="P17">Page 2 of 8</text:p>
      <text:p text:style-name="P18"><text:soft-page-break/>Master Multimedia &amp; Telemetry Dossier for 8/22/26 OLL call-in / Author: Gordon Wayne Watts, Tue., 8 Sept 2026</text:p>
      <text:p text:style-name="Standard"/>
      <text:p text:style-name="Standard">18:18 – Mike in Chicago, IL (What will people do in 1,000-Year Millennial period?) – 22:12 <text:tab/>(Length: 3:54)</text:p>
      <text:p text:style-name="Standard">22:12 – Ryan in Orlando, FL (Matt. 25 Parable of Sheep/Goats: Salvation by Faith or Works?) – 25:45 (Length: 3:33)</text:p>
      <text:p text:style-name="Standard">25:45 – <text:s/>Mailbag questions – 37:00<text:tab/>(Length: 11:15)</text:p>
      <text:p text:style-name="Standard">37:00 – PROMO (Chosen People Ministries book: The Land and the People) – 38:15<text:tab/>(Length: 1:15)</text:p>
      <text:p text:style-name="Standard">38:15 – Elizabeth in Miami, FL (Why don't modern Jewish believers do blood sacrifices?) – 40:11 (Length:1:56)</text:p>
      <text:p text:style-name="Standard">40:11 – Joy in Stuart, FL (How will pastors handle UFO disclosure files? They demons?) – 41:44 (Length: 1:33)</text:p>
      <text:p text:style-name="Standard">41:44 – Mike in Northwest Angle, MN (What's significant about grapes in Nazarite vow?) – 43:47 (Length: 2:03)</text:p>
      <text:p text:style-name="Standard">43:47 – Doug in Wilmington, IN (Ex. 21:22-25 re miscarriage vs premature?) – 45:56 (Length: 2:09)</text:p>
      <text:p text:style-name="Standard">45:56 – EXTRO – 46:41<text:tab/>(Length: 0:45)</text:p>
      <text:p text:style-name="Standard"/>
      <text:p text:style-name="P2">* OPEN LINE LIVE Sat. 5/16/2026, Guest Host, Dr. Mike Fabarez, “Bible Answers with Mike Fabarez”: HOUR 1</text:p>
      <text:p text:style-name="Standard"/>
      <text:p text:style-name="Standard">00:00 – INTRO – 03:21<text:tab/>(Length: 3:21)</text:p>
      <text:p text:style-name="P8">03:21 – <text:span text:style-name="T6">Gordon in Plant City, FL</text:span> (Linguistic exegesis of Heb. 9:27, rebut altruistic filicide) – 10:50 (Length: 7:29)</text:p>
      <text:p text:style-name="Standard">10:50 – SHOW PROMO – 11:27<text:tab/>(Length: 0:37)</text:p>
      <text:p text:style-name="Standard">11:27 – PROMO (Hitler's Cross, by Dr. Erwin Lutzer) / Commercial Break – 12:34<text:tab/>(Length: 1:07)</text:p>
      <text:p text:style-name="Standard">12:34 – Gayle on Line 3 (How did Jesus pay for world's sins in just 3 hours on the cross?) – 15:44 (Length: 3:10)</text:p>
      <text:p text:style-name="Standard">15:44 – Sam in VA (Can Christians serve in the military?) – 19:34<text:tab/>(Length: 3:50)</text:p>
      <text:p text:style-name="Standard">19:34 – Jean on Line 8 (Is Jesus 'God'? There a local church that believes He isn't 'God'?) – 25:44 (Length: 6:10)</text:p>
      <text:p text:style-name="Standard">25:44 – FEBC Commercial – 26:32<text:tab/>(Length: 0:48)</text:p>
      <text:p text:style-name="Standard">26:32 – <text:s/>Mailbag questions – 36:32<text:tab/>(Length: 10:00)</text:p>
      <text:p text:style-name="Standard">36:32 – PROMO (Chosen People Ministries book: The Land and the People) – 37:03<text:tab/>(Length: 0:31)</text:p>
      <text:p text:style-name="Standard">37:03 – Jan in TN, Line 2 (Where did OT saints go after death before Christ's resurrection?) – 40:58 (Length: 3:55)</text:p>
      <text:p text:style-name="Standard">40:58 – Roger on Line 5 (Canon authority of apocryphal books, like Book of Enoch?) – 46:52<text:tab/>(Length: 5:54)</text:p>
      <text:p text:style-name="Standard"/>
      <text:p text:style-name="P2">* OPEN LINE LIVE Sat. 5/16/2026, Guest Host, Dr. Mike Fabarez, “More Bible Answers with Mike Fabarez”: HOUR 2</text:p>
      <text:p text:style-name="Standard"/>
      <text:p text:style-name="Standard">00:00 – INTRO – 02:02<text:tab/>(Length: 2:02)</text:p>
      <text:p text:style-name="Standard">02:02 – Carla in Jacksonville, FL on Line 8 (Does book of James have salvation by works?) – 07:27 (Length: 5:25)</text:p>
      <text:p text:style-name="Standard">07:27 – Brett in Sarasota, FL (How do we reconcile archaeological digs with Bible aging?) – 13:27 (Length: 6:00)</text:p>
      <text:p text:style-name="Standard">13:27 – EXTRO – 13:58<text:tab/>(Length: 0:31)</text:p>
      <text:p text:style-name="Standard">13:58 – PROMO (Hitler's Cross, by Dr. Erwin Lutzer) / Commercial Break – 15:00<text:tab/>(Length: 1:02)</text:p>
      <text:p text:style-name="Standard">15:00 – Don in Tampa, FL on Line 4 (All CAPS ok for 'Lord' ; Today's Jews same as Bible Jews?) – 20:14 (Length: 5:14)</text:p>
      <text:p text:style-name="Standard">20:14 – Melissa in OH on Line 10 (Why does Ezekiel mention animal sacrifice in Millennial Kingdom?) – 25:53 (Length: 5:39)</text:p>
      <text:p text:style-name="Standard">25:53 – <text:s/>FEBC Commercial – 26:26<text:tab/>(Length: 0:33)</text:p>
      <text:p text:style-name="Standard">26:26 – <text:s/>Mailbag questions – 35:38<text:tab/>(Length: 9:12)</text:p>
      <text:p text:style-name="Standard">35:38 – PROMO (Chosen People Ministries book: The Land and the People) – 36:11<text:tab/>(Length: 0:33)</text:p>
      <text:p text:style-name="Standard">36:11 – Julie on Line 8 (Nazarene church belief on security of salvation) – 42:42<text:tab/>(Length: 6:31)</text:p>
      <text:p text:style-name="Standard">42:42 – Kathy in Ft. Myers, FL (Is the rapture a recent belief?) – 46:55<text:tab/>(Length: 4:13)</text:p>
      <text:p text:style-name="Standard"/>
      <text:p text:style-name="P2">* OPEN LINE LIVE Sat. 5/30/2026, Host, Dr. Michael Rydelnik, “The Bible Stands”: HOUR 1</text:p>
      <text:p text:style-name="Standard"/>
      <text:p text:style-name="Standard">00:00 – INTRO – 10:44<text:tab/>(Length: 10:44)</text:p>
      <text:p text:style-name="Standard"/>
      <text:p text:style-name="P17">Page 3 of 8</text:p>
      <text:p text:style-name="P18"><text:soft-page-break/>Master Multimedia &amp; Telemetry Dossier for 8/22/26 OLL call-in / Author: Gordon Wayne Watts, Tue., 8 Sept 2026</text:p>
      <text:p text:style-name="Standard"/>
      <text:p text:style-name="Standard"/>
      <text:p text:style-name="Standard">10:44 – Mark in Evanston, IL (Call dropped) – 11:04 (Length: 0:20), NOTE: Not counted as a call-in: Call dropped</text:p>
      <text:p text:style-name="Standard">11:04 – Charlene in Laurel, MS (How can we pray for the peace of Jerusalem?) – 15:56<text:tab/>(Length: 4:52)</text:p>
      <text:p text:style-name="Standard">15:56 – PROMO (Hitler's Cross, by Dr. Erwin Lutzer) / Commercial Break – 19:18<text:tab/>(Length: 3:22)</text:p>
      <text:p text:style-name="Standard">19:18 – <text:s/>Mark in Evanston, IL (Lev. 23:10 wave offering question) – 21:38<text:tab/>(Length: 2:20)</text:p>
      <text:p text:style-name="Standard">21:38 – Tom in Chattanooga, TN (Are “Living wills” &amp; “Do not resuscitate” orders taking authority out of God's hands regarding timing of death?) – 25:57<text:tab/>(Length: 4:19)</text:p>
      <text:p text:style-name="Standard">25:57 – <text:s/>FEBC Commercial – 26:57<text:tab/>(Length: 1:00)</text:p>
      <text:p text:style-name="Standard">26:57 – <text:s/>Mailbag questions – 35:41<text:tab/>(Length: 8:44)</text:p>
      <text:p text:style-name="Standard">35:41 – PROMO (Chosen People Ministries book: The Land and the People) – 38:13<text:tab/>(Length: 2:32)</text:p>
      <text:p text:style-name="Standard">38:13 – Lila (When I pray, I don't feel a connection to God, seek guidance) – 42:28<text:tab/>(Length: 4:15)</text:p>
      <text:p text:style-name="Standard">42:28 – Diane in Milan, IL (What is the believer's judgment?) – 46:53<text:tab/>(Length: 4:25)</text:p>
      <text:p text:style-name="Standard"/>
      <text:p text:style-name="P2">* OPEN LINE LIVE Sat. 5/30/2026, Host, Dr. Michael Rydelnik, “Soaking in The Word”: HOUR 2</text:p>
      <text:p text:style-name="Standard"/>
      <text:p text:style-name="Standard">00:00 – INTRO – 01:16<text:tab/>(Length: 1:16)</text:p>
      <text:p text:style-name="Standard">01:16 – Susan in West Columbia, SC (Seeks book recommendation for Bible study) – 7:08<text:tab/>(Length: 5:52)</text:p>
      <text:p text:style-name="Standard">07:08 – Mary in Bluegrass, IA (How Acts 1:12 have a “Sabbath's Day Journey,” if you're not supposed to work/travel on the Sabbath?) – 11:55<text:tab/>(Length: 4:47)</text:p>
      <text:p text:style-name="Standard">11:55 – PROMO (Hitler's Cross, by Dr. Erwin Lutzer) / Commercial Break – 15:55<text:tab/>(Length: 4:00)</text:p>
      <text:p text:style-name="Standard">15:55 – Susie in Evanston, IL (Why aren't Jesus' pronouns, such as “he,” capitalized?) – 19:28<text:tab/>(Length: 3:33)</text:p>
      <text:p text:style-name="Standard">19:28 – Mary in Virginia Beach, VA (Did Abraham and Sarah separate after sacrifice of Issac?) – 23:28 (Length: 4:00)</text:p>
      <text:p text:style-name="Standard">23:28 – Allan in Lake Worth, FL (Any symbolic significance in 3 year ministry in Jesus' ministry?) – 25:54 (Length: 2:26)</text:p>
      <text:p text:style-name="Standard">25:54 – <text:s/>FEBC Commercial – 26:59<text:tab/>(Length: 1:05)</text:p>
      <text:p text:style-name="Standard">26:59 – <text:s/>Mailbag questions – 36:40<text:tab/>(Length: 9:41)</text:p>
      <text:p text:style-name="Standard">36:40 – PROMO (Chosen People Ministries book: The Land and the People) – 38:24<text:tab/>(Length: 1:44)</text:p>
      <text:p text:style-name="Standard">38:24 – Jackson in Pompano Beach, FL (Why is polygamy common in the Bible? Is it OK?) – 40:14 (Length: 1:50)</text:p>
      <text:p text:style-name="Standard">40:14 – Connie in IN (Is it right for a church to use KJV exclusively?) – 42:49<text:tab/>(Length: 2:35)</text:p>
      <text:p text:style-name="Standard">42:49 – Ray in Chattanooga, TN (Seeks book recommendation on competing rapture views) – 45:34 (Length: 2:45)</text:p>
      <text:p text:style-name="Standard">45:34 – Wanda (Who are the saved people left after rapture? Tribulation Saints.) – 46:53<text:tab/><text:tab/>(Length: 1:19)</text:p>
      <text:p text:style-name="Standard"/>
      <text:p text:style-name="P31"><text:span text:style-name="T45">** ANALYSIS:</text:span><text:span text:style-name="T45"> Caller, Gordon Wayne Watts, seeks to “Test the Spirits” of screener's claims of “too long,” based on objective analysis of data and well-documented facts.</text:span></text:p>
      <text:p text:style-name="Standard"/>
      <text:p text:style-name="P4">Of the 38 calls to the 3 shows, shown above, <text:span text:style-name="T6">4 of 38</text:span> were either longer than my <text:span text:style-name="T6">7:29</text:span> call, or almost as long:</text:p>
      <text:p text:style-name="P4"/>
      <text:p text:style-name="P4">Julie: <text:span text:style-name="T6">8:14,</text:span> Samantha: <text:span text:style-name="T6">8:41,</text:span> and Hammah: <text:span text:style-name="T6">7:38</text:span><text:span text:style-name="T40">,</text:span> and one other (Tony: <text:span text:style-name="T6">7:10</text:span>) was very close to mine.</text:p>
      <text:p text:style-name="P4"/>
      <text:p text:style-name="P4"><text:span text:style-name="T6">** QUESTION POSED:</text:span> <text:span text:style-name="T13">So, if Lisa, the call screener, is correct that my “calls” (I just called once in as far as I can remember) were (was) too long, does this mean that the other 4 callers with calls longer than (or almost as long) as mine are unwelcome to ever call in and be put on air, as Lisa told me?</text:span> <text:span text:style-name="T4">YES // NO</text:span></text:p>
      <text:p text:style-name="P4"/>
      <text:p text:style-name="P4"><text:span text:style-name="T6">** WHICH “CALL?”:</text:span> My only on-air call-in to OLL within recent memory, this past decade (10 years), was my Sat. 5/16/2026 call-in to OLL when Dr. Mike Fabarez was guest-hosting for Dr. Michael Rydelnik. Thus, any reference to my “calls,” can <text:span text:style-name="T6">logically/</text:span><text:span text:style-name="T42">truthfully</text:span><text:span text:style-name="T6"> </text:span><text:span text:style-name="T2">only</text:span> refer to this **sole** call-in. So, when Jempty refers to </text:p>
      <text:p text:style-name="P4"/>
      <text:p text:style-name="P17">Page 4 of 8</text:p>
      <text:p text:style-name="P19"><text:soft-page-break/>Master Multimedia &amp; Telemetry Dossier for 8/22/26 OLL call-in / Author: Gordon Wayne Watts, Tue., 8 Sept 2026</text:p>
      <text:p text:style-name="P4"/>
      <text:p text:style-name="P4">“your questions go on a little bit longer...too long,” she can **only** be referring to **THIS** call, thus this is the only “call in” by Gordon that needs to be analyzed for alleged “too long” length.</text:p>
      <text:p text:style-name="P4"/>
      <text:p text:style-name="P4"><text:span text:style-name="T6">** QUESTION ANSWERED VIA OBJECTIVE ASSESSMENT OF FACTS:</text:span> Four (4) other calls in this cohort were either <text:span text:style-name="T41">longer</text:span> than or <text:span text:style-name="T1">almost</text:span> as long as my call to Dr. Fabaraz, so – while my call in was a bit longer than average, it was NOT the longest at all; thus, if Jempty/Rydelnik are truthful in their claims of “too long,” we'd expect that Dr. Rydelnik would publicly call out these other four (4) callers on-air, as he is wont to do if he thinks they are off-base (not directly asking a question, not clarifying a point of confusion, etc.). That he did not do, so this is conclusive proof that “too long” isn't the genuine/true reason my call was not allowed on air. <text:span text:style-name="T47">So, the answer to the “question posed,” above, is “NO”: My call-in, prior to this program (her reason for not taking my call on-air) was NOT too long.</text:span></text:p>
      <text:p text:style-name="P4"/>
      <text:p text:style-name="P4"><text:span text:style-name="T6">** DEVIL'S ADVOCATE TO BE FAIR:</text:span> To be fair, my call to Dr. Fabarez on 5/16/2026, at the top of the show, was 7 minutes, 10 seconds, and about 69% longer than the average call length of about 4 minutes, 25½ seconds. However, I almost never call in or am allowed to be on air, and my question – while a bit longer than usual – was on <text:span text:style-name="T6">a life/death matter</text:span> (altruistic filicide prevention with proper Biblical exegesis), not merely some boring less critical question like most have, thus I see no justification to complain so vociferously about my call being lengthy. Maybe that wasn't the reason after all, and merely an excuse to deflect from a difficult or emotional question.</text:p>
      <text:p text:style-name="P4"/>
      <text:p text:style-name="P3">** ADDITIONAL FACTS TO VERIFY CLAIMS of “too long” are a “false witness” lie/falsehood about me:</text:p>
      <text:p text:style-name="P4"/>
      <text:p text:style-name="P4"><text:span text:style-name="T6">((#1.)) NO PRIOR COMPLAINTS:</text:span> I have only called on once in years/decades, so far as I can recall, once a few months back when Dr. Mike Fabarez was filling in on Sat. 5-16-2026, and I was neither cut off (muted) nor told there was a problem at the time = probably no problem.</text:p>
      <text:p text:style-name="P4"/>
      <text:p text:style-name="P4"><text:span text:style-name="T6">((#2.)) ABILITY TO MUTE/ / HANG UP EXISTS:</text:span> Even <text:span text:style-name="T2">IF</text:span> screener or host thought my call would go long, they are fully capable of muting – or hanging up on me – or saying so. <text:span text:style-name="T1">Or: All of the above. Thus, Jempty/Rydelnik's alleged complaint never posed any genuine threat to them – they were capable of fixing any such problem should it manifest.</text:span></text:p>
      <text:p text:style-name="P4"/>
      <text:p text:style-name="P4"><text:span text:style-name="T6">((#3.)) OTHER REASONS MORE LIKELY:</text:span> My questions often <text:span text:style-name="T4">are</text:span> difficult, not lengthy, thus that is the prime suspect as to a reason I wasn't allowed on-air. <text:span text:style-name="T6">In fact, much, much objective evidence / testimony of this exists:</text:span> On multiple occasions, when I've call in &amp; gotten through on the phones to OLL, Dr. Rydelnik (or someone else – but probably him) instructed screeners to not take that particular Bible question – and screeners so informed me. <text:span text:style-name="T6">Once, Dr. Rydelnik, himself,</text:span> was kind enough to honestly admit to me during a commercial break that he absolut<text:span text:style-name="T48">ely would **NOT** be taking that particular Bible question – unless/until HE was ready – and no reasons were given – but he was honest enough to admit, in so many words, the difficulty level of the question was beyond his ken. (Akin to a dentist trying to perform heart surgery or a cardiologist trying to extract a tooth – all are doctors, but this would be “outside their wheelhouse,” and an </text:span><text:span text:style-name="T49">honest doctor</text:span><text:span text:style-name="T48"> would not pass the buck or deflect, but rather be humble/honest and admit the need for a specialist to help him/her in an area outside his/her specialty.)</text:span></text:p>
      <text:p text:style-name="P9"/>
      <text:p text:style-name="P9">My question (about end times rapture timing), while not as important as my infant soteriology vs altruistic filicide question (aims to save lives), but it wasn't taken because of retaliation or bias or prejudice against “serious” Bible questions that aim to save lives, vis-a-vis mundane questions that OLL prefers, which is a shame: Life-saving questions should be preferred.</text:p>
      <text:p text:style-name="P10"/>
      <text:p text:style-name="P10">Including the substance of this question is the linchpin of my argument. It proves to the reader that my inquiry was intellectually demanding and not easily answered with a quick soundbite. This heavily reinforces the core </text:p>
      <text:p text:style-name="P10"/>
      <text:p text:style-name="P10"/>
      <text:p text:style-name="P21">Page 5 of 8</text:p>
      <text:p text:style-name="P22"><text:soft-page-break/>Master Multimedia &amp; Telemetry Dossier for 8/22/26 OLL call-in / Author: Gordon Wayne Watts, Tue., 8 Sept 2026</text:p>
      <text:p text:style-name="P10"/>
      <text:p text:style-name="P9"><text:span text:style-name="T51">hypothesis of this paper: the screener likely rejected the call because the </text:span><text:span text:style-name="T57">topic</text:span><text:span text:style-name="T51"> was too difficult or controversial for live radio, using "length" as a convenient administrative excuse.</text:span></text:p>
      <text:p text:style-name="P11"/>
      <text:p text:style-name="P11">*** APPENDIX ***</text:p>
      <text:p text:style-name="P11"/>
      <text:p text:style-name="P12">The question that Jempty/Rydelnik refused to take either on-air or via mailbag on 8/22/2026 OLL program, probably because it was too difficult:</text:p>
      <text:p text:style-name="P12"/>
      <text:p text:style-name="P40"><text:span text:style-name="T6">SUBJECT:</text:span> Question for Dr. Rydelnik - Daniel 9:27</text:p>
      <text:p text:style-name="P38"><text:span text:style-name="T49">FROM:</text:span><text:span text:style-name="T48"> Gordon Wayne Watts &lt;</text:span><text:a xlink:type="simple" xlink:href="mailto:Gww1210@GMail.com" text:style-name="Internet_20_link" text:visited-style-name="Visited_20_Internet_20_Link"><text:span text:style-name="T48">Gww1210@GMail.com</text:span></text:a><text:span text:style-name="T48">&gt; </text:span></text:p>
      <text:p text:style-name="P40"><text:span text:style-name="T6">DATE:</text:span> Sun., Aug. 16, 2026 at 8:30 AM</text:p>
      <text:p text:style-name="P38"><text:span text:style-name="T49">TO:</text:span><text:span text:style-name="T48"> </text:span><text:a xlink:type="simple" xlink:href="mailto:Openline@Moody.edu" text:style-name="Internet_20_link" text:visited-style-name="Visited_20_Internet_20_Link"><text:span text:style-name="T48">Openline@Moody.edu</text:span></text:a><text:span text:style-name="T48"> </text:span></text:p>
      <text:p text:style-name="P40"/>
      <text:p text:style-name="P40">Dr. Rydelnik,</text:p>
      <text:p text:style-name="P40"/>
      <text:p text:style-name="P40">Longtime listener from Plant City via WKES. I'm struggling to understand two things about the pre-tribulation view. First, if there is a publicly announced 7-year peace treaty (Daniel 9:27), wouldn't people be able to count down the exact timeline, destroying the idea of 'imminence'? Second, wouldn't the sudden vanishing of millions of people in a Rapture cause global panic, completely destroying the 'peace and safety' mentioned in 1 Thess. 5:3? Thanks for helping me understand!</text:p>
      <text:p text:style-name="P40"/>
      <text:p text:style-name="P40">Gordon</text:p>
      <text:p text:style-name="P39"/>
      <text:p text:style-name="P41">ADDITIONAL <text:s/>PROOF <text:s/>THAT <text:s/>MOODY <text:s/>“RUNS <text:s/>FROM” <text:s/>HARD <text:s/>BIBLE <text:s/>QUESTIONS</text:p>
      <text:p text:style-name="P39"/>
      <text:p text:style-name="P40">Scriptural standard to <text:span text:style-name="T1">NOT</text:span> “run from” study of difficult Bible questions:</text:p>
      <text:p text:style-name="P40"/>
      <text:p text:style-name="P40"><text:span text:style-name="T6">** </text:span><text:span text:style-name="T42">PROVERBS 27:</text:span><text:span text:style-name="T43">17</text:span><text:span text:style-name="T7"> “Iron sharpeneth iron;</text:span><text:span text:style-name="T50"> so a man sharpeneth the countenance of his friend.”</text:span></text:p>
      <text:p text:style-name="P40"/>
      <text:p text:style-name="P40"><text:span text:style-name="T6">** </text:span><text:span text:style-name="T42">ACTS 17:10</text:span><text:span text:style-name="T6"> ¶</text:span> And the brethren immediately sent away Paul and Silas by night unto Berea: who coming <text:span text:style-name="T1">thither</text:span> went into the synagogue of the Jews. <text:span text:style-name="T6">11</text:span> These were more noble than those in Thessalonica, in that they received the word with all readiness of mind, <text:span text:style-name="T6">and searched the scriptures daily,</text:span> whether those things were so.</text:p>
      <text:p text:style-name="P40"/>
      <text:p text:style-name="P40"><text:span text:style-name="T6">** </text:span><text:span text:style-name="T42">II TIMOTHY 2:15</text:span><text:span text:style-name="T6"> Study to shew thyself approved</text:span> unto God, a workman that needeth not to be ashamed, rightly dividing the word of truth.</text:p>
      <text:p text:style-name="P40"/>
      <text:p text:style-name="P43"><text:span text:style-name="T52">As documented in the section titled </text:span><text:span text:style-name="T54">“A deeper dive into infant soteriology: What does MBI (Moody Bible Institute) believe?,”</text:span><text:span text:style-name="T52"> on the flagship mirrors of </text:span><text:span text:style-name="T54">THE REGISTER,</text:span><text:span text:style-name="T52"> </text:span><text:a xlink:type="simple" xlink:href="https://GordonWatts.com/#moody" text:style-name="Internet_20_link" text:visited-style-name="Visited_20_Internet_20_Link">https://GordonWatts.com/#moody</text:a><text:span text:style-name="T52"> and: </text:span><text:a xlink:type="simple" xlink:href="https://GordonWayneWatts.com/#moody" office:target-frame-name="_blank" xlink:show="new" text:style-name="Internet_20_link" text:visited-style-name="Visited_20_Internet_20_Link">https://GordonWayneWatts.com/#moody</text:a><text:span text:style-name="T52"> , Moody has a lengthy, and well-documented, track record of </text:span><text:span text:style-name="T55">both</text:span><text:span text:style-name="T52"> taking “easy” Bible questions – </text:span><text:span text:style-name="T54">and also</text:span><text:span text:style-name="T52"> “running from” difficulty ones:</text:span></text:p>
      <text:p text:style-name="P40"/>
      <text:p text:style-name="P43"><text:span text:style-name="T53">** </text:span><text:span text:style-name="T55">Sat. 01-03-2015, OLL Show</text:span><text:span text:style-name="T53">:</text:span><text:span text:style-name="T52"> REFUSED TO TAKE “DIFFICULT” CALL IN QUESTION: Watts has concerns about "Open Line Live" not keeping their word </text:span><text:span text:style-name="T53">when call-screener refused to take caller's question on infant soteriology issue,</text:span><text:span text:style-name="T52"> diplomatically concludes question was too hard (blames question, instead of blaming Moody Radio staff).</text:span></text:p>
      <text:p text:style-name="P47">Page 6 of 8</text:p>
      <text:p text:style-name="P48"><text:soft-page-break/>Master Multimedia &amp; Telemetry Dossier for 8/22/26 OLL call-in / Author: Gordon Wayne Watts, Tue., 8 Sept 2026</text:p>
      <text:p text:style-name="P42"/>
      <text:p text:style-name="P43"><text:span text:style-name="T53">** </text:span><text:span text:style-name="T55">Sat. 01-30-2016, OLL Show</text:span><text:span text:style-name="T53">:</text:span><text:span text:style-name="T52"> REFUSED AGAIN TO TAKE “DIFFICULT” CALL IN QUESTION: Open Line Live took the “mailbag” question of “Mildred, in which Dr. Michael Rydelnik and producer, Deb Solomon, tried to talk Mildred out of killing her children, but Rydelnik admitted that if her “shortcut” logic were correct, it would be right, and then subsequently did not deny her logic had Scriptural basis – leaving listeners to wonder if he was admitting her shortcut to “kill her children to send them to heaven,” was a legit means to guarantee salvation of children. </text:span><text:span text:style-name="T54">MORE IMPORTANTLY,</text:span><text:span text:style-name="T53"> Moody OLL again refused again to take Watts' call-in questio</text:span><text:span text:style-name="T52">n to ask for a deeper study into this matter.</text:span></text:p>
      <text:p text:style-name="P40"/>
      <text:p text:style-name="P43"><text:span text:style-name="T53">** </text:span><text:span text:style-name="T55">Sat. 11-13-2021, OLL Show</text:span><text:span text:style-name="T53">: ADMITS HE REFUSES TO ENGAGE BIBLE STUDY:</text:span><text:span text:style-name="T52"> Dr. Rydelnik, again (at least the 3</text:span><text:span text:style-name="T56">rd</text:span><text:span text:style-name="T52"> time, by my count) refuses to take question on-air but tells Gordon off-air that he agrees "100%" with Dr. Charlie Dyer.</text:span></text:p>
      <text:p text:style-name="P40"/>
      <text:p text:style-name="P40"><text:span text:style-name="T6">** </text:span><text:span text:style-name="T42">Tue., Dec. 23, 2025 at 12:31 PM (EST), E-mail</text:span><text:span text:style-name="T6">: STOPPED SHORT, REFUSED TO STUDY DIFFICULT SCRIPTURAL ISSUES – advised others to do likewise:</text:span> Dr. Charlie Dyer, who answered Watts' emailed question previously, reaffirmed belief that Heb. 9:27 meant deceased infants got final judgment and had no opportunity to exercise faith BUT subsequently refused to clarify his belief on “krisis” vs. “krima” distinction in Heb. 9:27 vs 6:2, and NEVER answered or attempted to address the OSAS (Once Saved, Always Saved) paradox: If all babies are saved, and if OSAS, then all adults must be saved, but they aren't. <text:span text:style-name="T42">TRANSLATION</text:span><text:span text:style-name="T6">: Dyer </text:span><text:span text:style-name="T4">NEVER</text:span><text:span text:style-name="T6"> engaged</text:span> the difficult soteriology contradictions of infant universalism vs doctrine of faith Scriptures. He furthermore advised a colleague, Dr. Gerald Peterman, to disobey the scriptural mandates to study the Scripture on this point, as documented by a heated email exchange in which Watts accidentally misunderstood, and subsequently mischaracterized, Dyer's position – but later apologizing as soon as it was discovered. (<text:span text:style-name="T3">NOTE:</text:span> In his Sat. 07-13-2024 broadcast, THE LAND AND THE BOOK, Dyer affirms the OSAS belief, with which author, Watts, agrees, thus his refusal to reconcile the apparent contradiction, is basically a refusal to engage difficult Bible study. Regarding his prior – well-meaning, but probably incorrect, exegesis of Heb. 9:27, it is said that a “partial answer” is not answering the question: Dyer refused to look at the Greek linguistics or contradictions with the doctrine of faith, etc.)</text:p>
      <text:p text:style-name="P40"/>
      <text:p text:style-name="P40"><text:span text:style-name="T6">** </text:span><text:span text:style-name="T42">Sat. 02-28-2026, OLL Show</text:span><text:span text:style-name="T6">:</text:span> REFUSED <text:span text:style-name="T1">YET</text:span> AGAIN TO TAKE “DIFFICULT” CALL IN QUESTION: Call-screener, Cheyenne, <text:span text:style-name="T6">tells Gordon that Dr. Rydelnik refuses to take that question on-air,</text:span> and to ask his pastor for help with this. <text:span text:style-name="T6">** Editor's Note:</text:span> Dr. Rydelnik doesn't keep his word to take any legitimate question ("Open" Line Live), and misses a chance to clarify correct theology to save lives, ie, rebut **dangerous** altruistic filicide, by refuting the incorrect theological motive of a "guaranteed salvation" theology by infant universalism.</text:p>
      <text:p text:style-name="P40"/>
      <text:p text:style-name="P40"><text:span text:style-name="T6">** </text:span><text:span text:style-name="T42">Sat. 05-09-2026, OLL Show</text:span><text:span text:style-name="T6">: POSSIBLE MISUNDERSTANDING:</text:span> Call-screener Cheyenne misunderstands Gordon; says he can't make statement but rather must ask question. Gordon clarifies that he seeks Dr. Rydelnik's take on his view on infant soteriology question that “Hammah” brought up in Second Hour calls, but Watts probably called in too late, so this entry may not be intentional “running from” difficult Bible questions, but rather an honest misunderstanding + calling in too late.</text:p>
      <text:p text:style-name="P40"/>
      <text:p text:style-name="P44"><text:span text:style-name="T6">** </text:span><text:span text:style-name="T42">Sat. 05-16-2026, OLL Show</text:span><text:span text:style-name="T6">: GOOD WORK BY MOODY – AN EXCEPTION:</text:span> Watts calls in to OLL and </text:p>
      <text:p text:style-name="P44"/>
      <text:p text:style-name="P44"/>
      <text:p text:style-name="P47">Page 7 of 8</text:p>
      <text:p text:style-name="P48"><text:soft-page-break/>Master Multimedia &amp; Telemetry Dossier for 8/22/26 OLL call-in / Author: Gordon Wayne Watts, Tue., 8 Sept 2026</text:p>
      <text:p text:style-name="P44"/>
      <text:p text:style-name="P44"/>
      <text:p text:style-name="P44">asks Dr. Mike Fabarez (guest host) for analysis of his Heb. 9:27 exegesis as a possible solution to combat dangerous altruistic filicide based on unbiblical infant universalism. <text:span text:style-name="T6">Dr. Fabarez engages Watts, and has a productive Bible study,</text:span> promises to review his White Paper on this subject, and respond. (Editor's Note: I, Gordon Wayne Watts, had just emailed Dr. Fabarez, asking for a proofread, but had no idea he'd be guest hosting OLL just a few weeks later.</text:p>
      <text:p text:style-name="P44"><text:tab/></text:p>
      <text:p text:style-name="P44"><text:span text:style-name="T8">** </text:span><text:span text:style-name="T44">Sat. 08-22-2026, OLL Show</text:span><text:span text:style-name="T8">:</text:span><text:span text:style-name="T58"> Call screener, Lisa Jempty, tells Watts that he </text:span><text:span text:style-name="T8">will not be allowed to be put on-air with his Bible question (the subject of this paper) because when he's called in before, he's been “too long,” a claim which this paper seems to very conclusively </text:span><text:span text:style-name="T44">disprove</text:span><text:span text:style-name="T8">.</text:span><text:span text:style-name="T58"> This last set of well-documented sources and facts paints a different picture: </text:span><text:span text:style-name="T5">MOODY</text:span><text:span text:style-name="T58"> deflects and “runs from” difficult Bible study, preferring “milk” of The Word, not “meat.”</text:span></text:p>
      <text:p text:style-name="P52"><text:span text:style-name="T32"/></text:p>
      <text:p text:style-name="P52"><text:span text:style-name="T32"/></text:p>
      <text:p text:style-name="P55"><text:span text:style-name="T33">The Bottom Line – SUMMARY</text:span><text:span text:style-name="T34">:</text:span></text:p>
      <text:p text:style-name="P52"><text:span text:style-name="T32"/></text:p>
      <text:p text:style-name="P53"><text:span text:style-name="T32">This analytical breakdown of Open Line Live (hosted by Dr. Michael Rydelnik) compares </text:span><text:span text:style-name="T33">actual</text:span><text:span text:style-name="T32"> segment runtimes against </text:span><text:span text:style-name="T35">call screening logs</text:span><text:span text:style-name="T32"> </text:span><text:span text:style-name="T36">(above and posted online)</text:span><text:span text:style-name="T32"> to reveal a distinct pattern of </text:span><text:span text:style-name="T35">deflection.</text:span><text:span text:style-name="T32"> The evidence shows that specific callers are being filtered </text:span><text:span text:style-name="T35">not</text:span><text:span text:style-name="T32"> for exceeding time limits </text:span><text:span text:style-name="T35">("too long"),</text:span><text:span text:style-name="T32"> but because they present complex, challenging, theologically substantive, and difficult questions </text:span><text:span text:style-name="T35">("too hard").</text:span></text:p>
      <text:p text:style-name="P52"><text:span text:style-name="T32"/></text:p>
      <text:p text:style-name="P54"><text:span text:style-name="T32">IN <text:s/>PLAIN <text:s/>ENGLISH, <text:s/>we hope the reader focuses on the stark contrast between “too long” and “too hard,” as the anchor for the technical data above.</text:span></text:p>
      <text:p text:style-name="P45"/>
      <text:p text:style-name="P46"/>
      <text:p text:style-name="P49"/>
      <text:p text:style-name="P46"/>
      <text:p text:style-name="P50"/>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section text:style-name="Sect1" text:name="model-response-message-contentr_1cce0d50deeb7692">
        <text:p text:style-name="P47">Page 8 of 8</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Google Sans Text" svg:font-family="'Google Sans Text', sans-serif"/>
    <style:font-face style:name="OpenSymbol" svg:font-family="OpenSymbol"/>
    <style:font-face style:name="Times New Roman1" svg:font-family="'Times New Roman'" style:font-family-generic="roman"/>
    <style:font-face style:name="Arial2"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Quotations" style:family="paragraph" style:parent-style-name="Standard" style:class="html">
      <style:paragraph-properties fo:margin-left="0.3937in" fo:margin-right="0.3937in" fo:margin-top="0in" fo:margin-bottom="0.1965in" fo:text-indent="0in" style:auto-text-indent="false"/>
    </style:style>
    <style:style style:name="List_20_Contents" style:display-name="List Contents" style:family="paragraph" style:parent-style-name="Standard" style:class="html">
      <style:paragraph-properties fo:margin-left="0.3937in" fo:margin-right="0in" fo:text-indent="0in"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Arial1" style:font-size-complex="18pt" style:font-weight-complex="bold"/>
    </style:style>
    <style:style style:name="Preformatted_20_Text" style:display-name="Preformatted Text" style:family="paragraph" style:parent-style-name="Standard" style:class="html">
      <style:paragraph-properties fo:margin-top="0in" fo:margin-bottom="0in"/>
      <style:text-properties style:font-name="Courier New" fo:font-size="10pt" style:font-name-asian="NSimSun" style:font-size-asian="10pt" style:font-name-complex="Courier New" style:font-size-complex="10pt"/>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154in double #808080" text:number-lines="false" text:line-number="0" style:join-border="false"/>
      <style:text-properties fo:font-size="6pt" style:font-size-asian="6pt" style:font-size-complex="6pt"/>
    </style:style>
    <style:style style:name="Source_20_Text" style:display-name="Source Text" style:family="text">
      <style:text-properties style:font-name="Courier New" style:font-name-asian="NSimSun" style:font-name-complex="Courier New"/>
    </style:style>
    <style:style style:name="Bullet_20_Symbols" style:display-name="Bullet Symbols" style:family="text">
      <style:text-properties style:font-name="OpenSymbol" style:font-name-asian="OpenSymbol" style:font-name-complex="OpenSymbol"/>
    </style:style>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text:citation-style-name="Footnote_20_Symbol" style:num-format="1" text:start-value="0" text:footnotes-position="page" text:start-numbering-at="document"/>
    <text:notes-configuration text:note-class="endnote" text:citation-style-name="Endnote_20_Symbol" text:master-page-name="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4in" fo:margin-bottom="0.4in" fo:margin-left="0.4in" fo:margin-right="0.4in" style:writing-mode="lr-tb" style:footnote-max-height="0in">
        <style:footnote-sep style:width="0.0071in" style:distance-before-sep="0.0398in" style:distance-after-sep="0.0398in" style:adjustment="left" style:rel-width="25%" style:color="#000000"/>
      </style:page-layout-properties>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footnote-max-height="0in">
        <style:footnote-sep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ordon Wayne Watts</meta:initial-creator>
    <meta:creation-date>2026-09-05T18:02:15.87</meta:creation-date>
    <dc:date>2026-09-09T10:11:23.85</dc:date>
    <dc:creator>Gordon Wayne Watts</dc:creator>
    <meta:editing-duration>PT18H10M38S</meta:editing-duration>
    <meta:editing-cycles>373</meta:editing-cycles>
    <meta:generator>OpenOffice/4.1.14$Win32 OpenOffice.org_project/4114m1$Build-9811</meta:generator>
    <meta:document-statistic meta:table-count="1" meta:image-count="0" meta:object-count="0" meta:page-count="8" meta:paragraph-count="179" meta:word-count="4239" meta:character-count="25105"/>
  </office:meta>
</office:document-meta>
</file>